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10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10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10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10-4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4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10-5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5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5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10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10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  Bekendmaking vergadering van de commissie SKZ (Systeembeheer, Kwaliteit en Zuiveringen)  Wetterskip Fryslân te houden op  8 september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vet">Wetterskip Fryslân, Fryslânplein 3, 8914 BZ Leeuwarden </text:span>
          </text:p>
            <text:p text:style-name="al">
            <text:span text:style-name="nadrukvet">Woudazaal </text:span>
          </text:p>
            <text:p text:style-name="al"/>
            <text:p text:style-name="al">U kunt de vergadering bijwonen. Wilt u hier gebruik van maken, dan kunt u zich tot uiterlijk 24 uur voor aanvang van de vergadering aanmelden via: bestuursadviseurs@wetterskipfryslan.nl. </text:p>
            <text:p text:style-name="al">De vergadering is tevens live te volgen via Notubiz op de internetpagina van Wetterskip Fryslân (https://wetterskipfryslan.notubiz.nl).</text:p>
            <text:p text:style-name="al"/>
            <text:p text:style-name="al">Agenda:</text:p>
            <text:list text:style-name="id1-3-2-2-1-10">
              <text:list-item text:style-override="id1-3-2-2-1-10-1">
                <text:number>1.</text:number>
                <text:p text:style-name="al">Opening en vaststellen agenda</text:p>
              </text:list-item>
              <text:list-item text:style-override="id1-3-2-2-1-10-2">
                <text:number>2.</text:number>
                <text:p text:style-name="al">Acties en toezeggingen SZK</text:p>
                <text:list text:style-name="id1-3-2-2-1-10-2-3">
                  <text:list-item text:style-override="id1-3-2-2-1-10-2-3-1">
                    <text:number>A.</text:number>
                    <text:p text:style-name="al">Verslag vorige vergadering 2 juni 2026</text:p>
                  </text:list-item>
                  <text:list-item text:style-override="id1-3-2-2-1-10-2-3-2">
                    <text:number>B.</text:number>
                    <text:p text:style-name="al">Actielijst</text:p>
                  </text:list-item>
                </text:list>
              </text:list-item>
              <text:list-item text:style-override="id1-3-2-2-1-10-3">
                <text:number>3.</text:number>
                <text:p text:style-name="al">Rondvraag</text:p>
              </text:list-item>
              <text:list-item text:style-override="id1-3-2-2-1-10-4">
                <text:number>4.</text:number>
                <text:p text:style-name="al">Ter bespreking</text:p>
                <text:list text:style-name="id1-3-2-2-1-10-4-3">
                  <text:list-item text:style-override="id1-3-2-2-1-10-4-3-1">
                    <text:number>A.</text:number>
                    <text:p text:style-name="al">Agenderingsverzoek beantwoording schriftelijke vragen illegale slootdempingen</text:p>
                  </text:list-item>
                </text:list>
              </text:list-item>
              <text:list-item text:style-override="id1-3-2-2-1-10-5">
                <text:number>5.</text:number>
                <text:p text:style-name="al">Voorstellen voor AB – vergadering</text:p>
                <text:list text:style-name="id1-3-2-2-1-10-5-3">
                  <text:list-item text:style-override="id1-3-2-2-1-10-5-3-1">
                    <text:number>A.</text:number>
                    <text:p text:style-name="al">Beheersplan exoten - planten</text:p>
                  </text:list-item>
                  <text:list-item text:style-override="id1-3-2-2-1-10-5-3-2">
                    <text:number>B.</text:number>
                    <text:p text:style-name="al">RWZI’s Franeker en Sint Annaparochie</text:p>
                  </text:list-item>
                </text:list>
              </text:list-item>
              <text:list-item text:style-override="id1-3-2-2-1-10-6">
                <text:number>6.</text:number>
                <text:p text:style-name="al">Mededelingen en ingekomen stukken</text:p>
              </text:list-item>
              <text:list-item text:style-override="id1-3-2-2-1-10-7">
                <text:number>7.</text:number>
                <text:p text:style-name="al">Sluiting</text:p>
              </text:list-item>
            </text:list>
            <text:p text:style-name="al"/>
            <text:p text:style-name="al"/>
            <text:p text:style-name="al">De voorzitter, </text:p>
            <text:p text:style-name="al">P. Kraak</text:p>
            <text:p text:style-name="al"/>
            <text:p text:style-name="al">
            <text:span text:style-name="nadrukvet">Vanaf 24 augustus 2026 liggen</text:span> de stukken ter inzage in het Waterschapskantoor en zijn ze te raadplegen op de website: http://wetterskipfryslan.notubiz.n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etterskip Fryslân</text:p>
            </table:table-cell>
            <table:table-cell office:value-type="string" table:style-name="header.C">
              <text:p text:style-name="headerright"><text:span text:style-name="nr">Nr. 2223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Waterschap/DC.creator">Wetterskip 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Waterschap/OVERHEID.authority">Wetterskip Fryslân</meta:user-defined>
    <meta:user-defined meta:name="OVERHEID.Waterschap/DCTERMS.publisher">Wetterskip Fryslâ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aterschap</meta:user-defined>
    <meta:user-defined meta:name="DC.title">Bekendmaking vergadering van de commissie SKZ (Systeembeheer, Kwaliteit en Zuiveringen)  Wetterskip Fryslân te houden op  8 september 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233</meta:user-defined>
    <meta:user-defined meta:name="OVERHEIDop.WsbID/DC.identifier">wsb-2026-22233</meta:user-defined>
    <meta:user-defined meta:name="OVERHEIDop.versieInformatie"/>
  </office:meta>
</office:document-meta>
</file>