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aanleggen van infrastructuur en waterhuishouding voor de woningbouw van het project Volharding te Ma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5 augustus tot en met 5 okto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22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Omgevingsvergunning voor het aanleggen van infrastructuur en waterhuishouding voor de woningbouw van het project Volharding te Marum</meta:user-defined>
    <meta:user-defined meta:name="OVERHEIDop.datumEindeReactietermijn">2026-10-05</meta:user-defined>
    <meta:user-defined meta:name="OVERHEIDop.TilID/OVERHEIDop.terinzageleggingOP">til-2026-33487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21</meta:user-defined>
    <meta:user-defined meta:name="OVERHEIDop.WsbID/DC.identifier">wsb-2026-22221</meta:user-defined>
    <meta:user-defined meta:name="OVERHEIDop.versieInformatie"/>
  </office:meta>
</office:document-meta>
</file>