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Intrekkingsbesluit Omgevingsvergunning voor het lozen van afvalstoffen, schadelijke of verontreinigde stoffen op oppervlaktewater, bij de Lieshoutseweg 72 in Stiphout</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ingetrokken ingevolge de omgevingswet. Het intrekkingsbesluit is voor het lozen van afvalstoffen, schadelijke of verontreinigde stoffen op oppervlaktewater, bij de Lieshoutseweg 72 in Stiphout. Het zaaknummer is 0654819083.</text:p>
            <text:p text:style-name="common-al">
            <text:span text:style-name="nadrukvet">Besluitdatum:</text:span>
          </text:p>
            <text:p text:style-name="common-al">
            <text:span text:style-name="nadrukvet">Inzage</text:span>
          </text:p>
            <text:p text:style-name="common-al">U kunt het intrekkingsbesluit inzien gedurende de termijn dat bezwaar kan worden ingediend. Zie hieronder.</text:p>
            <text:p text:style-name="common-al">U kunt, onder vermelding van het betreffende zaaknummer, via vergunningen@aaenmaas.nl een verzoek doen om de intrekkingsbesluit per e-mail te ontvangen.</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2 oktober 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222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2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2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19083</meta:user-defined>
    <meta:user-defined meta:name="DCTERMS.abstract">Intrekken vergunning, Verdonschot Exotics, Lieshoutseweg 72 Stiphout / zaak 2007/6254</meta:user-defined>
    <dc:language>nl</dc:language>
    <meta:user-defined meta:name="OVERHEIDop.locatietype/OVERHEIDop.gebiedsmarkering">Punt</meta:user-defined>
    <meta:user-defined meta:name="DC.title">Intrekkingsbesluit Omgevingsvergunning voor het lozen van afvalstoffen, schadelijke of verontreinigde stoffen op oppervlaktewater, bij de Lieshoutseweg 72 in Stiphout</meta:user-defined>
    <meta:user-defined meta:name="DCTERMS.W3CDTF/DCTERMS.available">2026-08-25</meta:user-defined>
    <meta:user-defined meta:name="DCTERMS.W3CDTF/OVERHEIDop.jaargang">2026</meta:user-defined>
    <meta:user-defined meta:name="OVERHEIDop.publicationIssue">22220</meta:user-defined>
    <meta:user-defined meta:name="OVERHEIDop.WsbID/DC.identifier">wsb-2026-22220</meta:user-defined>
    <meta:user-defined meta:name="OVERHEIDop.versieInformatie"/>
  </office:meta>
</office:document-meta>
</file>