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terschap Rivierenland - aanvraag omgevingsvergunning voor het uitvoeren van handmatig bodemonderzoek ter plaatse van Graafdijk-West 54 te Molenaarsgraaf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ijkgraaf en heemraden van Waterschap Rivierenland heeft een aanvraag voor een omgevingsvergunning voor wateractiviteiten ontvangen voor het uitvoeren van handmatig bodemonderzoek ter plaatse van Graafdijk-West 54 te Molenaarsgraaf 
</text:p>
            <text:p text:style-name="common-al">Zaaknummer: 343582
</text:p>
            <text:p text:style-name="common-al">DSO verzoeknummer: 2026082100199
</text:p>
            <text:p text:style-name="common-al">Ontvangst aanvraag: 21-08-2026
</text:p>
            <text:p text:style-name="common-al">
            <text:span text:style-name="nadrukvet">Informatie: 
</text:span>
          </text:p>
            <text:p text:style-name="last-al">Voor meer informatie kunt u contact opnemen met de afdeling Vergunningen, Toezicht en Handhaving van Waterschap Rivierenland, bereikbaar via telefoonnummer 0344-649494 of e-mail vergunningen@wsrl.nl 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Rivierenland</text:p>
            </table:table-cell>
            <table:table-cell office:value-type="string" table:style-name="header.C">
              <text:p text:style-name="headerright"><text:span text:style-name="nr">Nr. 2219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19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19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Waterschap/DC.creator">Waterschap Rivierenland</meta:user-defined>
    <meta:user-defined meta:name="OVERHEID.Informatietype/DC.type">officiële publicatie</meta:user-defined>
    <meta:user-defined meta:name="OVERHEID.Waterschap/DCTERMS.publisher">Waterschap Rivierenland</meta:user-defined>
    <meta:user-defined meta:name="OVERHEID.Waterschap/OVERHEID.authority">Waterschap Rivierenlan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343582</meta:user-defined>
    <meta:user-defined meta:name="DCTERMS.abstract">het uitvoeren van handmatig bodemonderzoek ter plaatse van Graafdijk-West 54 te Molenaarsgraaf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Waterschap Rivierenland - aanvraag omgevingsvergunning voor het uitvoeren van handmatig bodemonderzoek ter plaatse van Graafdijk-West 54 te Molenaarsgraaf</meta:user-defined>
    <meta:user-defined meta:name="DCTERMS.W3CDTF/DCTERMS.available">2026-08-25</meta:user-defined>
    <meta:user-defined meta:name="DCTERMS.W3CDTF/OVERHEIDop.jaargang">2026</meta:user-defined>
    <meta:user-defined meta:name="OVERHEIDop.publicationIssue">22193</meta:user-defined>
    <meta:user-defined meta:name="OVERHEIDop.WsbID/DC.identifier">wsb-2026-22193</meta:user-defined>
    <meta:user-defined meta:name="OVERHEIDop.versieInformatie"/>
  </office:meta>
</office:document-meta>
</file>