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ammen met duiker aangelegd Ooster Heerebuurstertocht Niehove</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20 augustus 2026. De aanvraag betreft ‘Dammen met duiker aangelegd Ooster Heerebuurstertocht Niehove’.</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219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9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9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Aanvraag omgevingsvergunning Dammen met duiker aangelegd Ooster Heerebuurstertocht Niehove</meta:user-defined>
    <meta:user-defined meta:name="DCTERMS.W3CDTF/DCTERMS.available">2026-08-25</meta:user-defined>
    <meta:user-defined meta:name="DCTERMS.W3CDTF/OVERHEIDop.jaargang">2026</meta:user-defined>
    <meta:user-defined meta:name="OVERHEIDop.publicationIssue">22190</meta:user-defined>
    <meta:user-defined meta:name="OVERHEIDop.WsbID/DC.identifier">wsb-2026-22190</meta:user-defined>
    <meta:user-defined meta:name="OVERHEIDop.versieInformatie"/>
  </office:meta>
</office:document-meta>
</file>