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verleggen van een dam met duiker, het aanbrengen van verharding en ter compensatie het graven van een waterloop bij Kerkmeerweg 8 in Oudkarsp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21-08-2026
				</text:p>
            <text:p text:style-name="common-al">
            <text:span text:style-name="nadrukvet"> Zaaknummer: </text:span> 2026062621720
				</text:p>
            <text:p text:style-name="common-al">
            <text:span text:style-name="nadrukvet"> Besluitkenmerk: </text:span> 99990000136128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2182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1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182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62621720</meta:user-defined>
    <meta:user-defined meta:name="DCTERMS.abstract">het verleggen van een dam met duiker, het aanbrengen van verharding en ter compensatie het graven van een waterloop bij Kerkmeerweg 8 in Oudkarspel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DC.title">Verleende vergunning voor het verleggen van een dam met duiker, het aanbrengen van verharding en ter compensatie het graven van een waterloop bij Kerkmeerweg 8 in Oudkarspel</meta:user-defined>
    <meta:user-defined meta:name="DCTERMS.W3CDTF/DCTERMS.available">2026-08-25</meta:user-defined>
    <meta:user-defined meta:name="DCTERMS.W3CDTF/OVERHEIDop.jaargang">2026</meta:user-defined>
    <meta:user-defined meta:name="OVERHEIDop.publicationIssue">22182</meta:user-defined>
    <meta:user-defined meta:name="OVERHEIDop.WsbID/DC.identifier">wsb-2026-22182</meta:user-defined>
    <meta:user-defined meta:name="OVERHEIDop.versieInformatie"/>
  </office:meta>
</office:document-meta>
</file>