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behouden van een garage (obstakel) in de beschermingszone van een a-watergang aan de Kerkstraat 40a te Aarle-Rixtel</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behouden van een garage (obstakel) in de beschermingszone van een a-watergang aan de Kerkstraat 40a te Aarle-Rixtel. Het zaaknummer is 0654838765.</text:p>
            <text:p text:style-name="common-al">
            <text:span text:style-name="nadrukvet">Besluitdatum:</text:span> 20-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text:span text:style-name="nadrukvet">1 oktober 2026</text:span>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1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654838765</meta:user-defined>
    <meta:user-defined meta:name="DCTERMS.abstract">Bouwwerken plaatsen bij een oppervlaktewater, Bouw garage, A-watergang, Kerkstraat 40a Aarle-Rixtel</meta:user-defined>
    <dc:language>nl</dc:language>
    <meta:user-defined meta:name="OVERHEIDop.locatietype/OVERHEIDop.gebiedsmarkering">Punt</meta:user-defined>
    <meta:user-defined meta:name="OVERHEIDop.locatietype/OVERHEIDop.gebiedsmarkering">Vlak</meta:user-defined>
    <meta:user-defined meta:name="DC.title">Omgevingsvergunning verleend voor het behouden van een garage (obstakel) in de beschermingszone van een a-watergang aan de Kerkstraat 40a te Aarle-Rixtel</meta:user-defined>
    <meta:user-defined meta:name="DCTERMS.W3CDTF/DCTERMS.available">2026-08-24</meta:user-defined>
    <meta:user-defined meta:name="DCTERMS.W3CDTF/OVERHEIDop.jaargang">2026</meta:user-defined>
    <meta:user-defined meta:name="OVERHEIDop.publicationIssue">22159</meta:user-defined>
    <meta:user-defined meta:name="OVERHEIDop.WsbID/DC.identifier">wsb-2026-22159</meta:user-defined>
    <meta:user-defined meta:name="OVERHEIDop.versieInformatie"/>
  </office:meta>
</office:document-meta>
</file>