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uitvoeren van heiwerkzaamheden, het vervangen van een transformatorstation en het verwijderen en leggen van kabels ter hoogte van Kraggenburgerweg 6A te Kragg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uitvoeren van heiwerkzaamheden, het vervangen van een transformatorstation en het verwijderen en leggen van kabels ter hoogte van Kraggenburgerweg 6A te Kraggenburg.</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2-08-2026 en geregistreerd onder zaaknummer 1019338.</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1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38</meta:user-defined>
    <meta:user-defined meta:name="DCTERMS.abstract">aanvraag vergunning (W): uitvoeren heiwerkzaamheden, vervangen transformatorstation, verwijderen/leggen kabels, thv Kraggenburgerweg 6A, Kraggenburg</meta:user-defined>
    <dc:language>nl</dc:language>
    <meta:user-defined meta:name="OVERHEIDop.locatietype/OVERHEIDop.gebiedsmarkering">Vlak</meta:user-defined>
    <meta:user-defined meta:name="DC.title">Waterschap Zuiderzeeland – kennisgeving aanvraag omgevingsvergunning Omgevingswet voor het uitvoeren van heiwerkzaamheden, het vervangen van een transformatorstation en het verwijderen en leggen van kabels ter hoogte van Kraggenburgerweg 6A te Kraggenburg.</meta:user-defined>
    <meta:user-defined meta:name="DCTERMS.W3CDTF/DCTERMS.available">2026-08-24</meta:user-defined>
    <meta:user-defined meta:name="DCTERMS.W3CDTF/OVERHEIDop.jaargang">2026</meta:user-defined>
    <meta:user-defined meta:name="OVERHEIDop.publicationIssue">22147</meta:user-defined>
    <meta:user-defined meta:name="OVERHEIDop.WsbID/DC.identifier">wsb-2026-22147</meta:user-defined>
    <meta:user-defined meta:name="OVERHEIDop.versieInformatie"/>
  </office:meta>
</office:document-meta>
</file>