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het uitvoeren van waterhuishoudkundige werkzaamheden ter hoogte van Auvergnedijk ten zuidoosten van de Zuider Kreekweg in de gemeente Bergen op Zoom.</text:p>
      <text:section text:name="zakelijke-mededeling_id1-3-2" text:style-name="zakelijke-mededeling">
        <text:section text:name="zakelijke-mededeling-tekst_id1-3-2-1" text:style-name="zakelijke-mededeling-tekst">
          <text:section text:name="tekst_id1-3-2-1-1" text:style-name="tekst">
            <text:p text:style-name="common-al">Besluitnummer 1062669 ingevolge de Waterschapsverordening waterschap Brabantse Delta 2024 bekend gemaakt op 20 augustus 2026 voor het uitvoeren van 4 grondboringen in het waterstaatswerk van een primaire waterkering; in, op of onder een waterkering bij ons waterschap bekend als de primaire waterkering DWK00172, op de Auvergnedijk ten zuidoosten van de Zuider Kreekweg in de gemeente Bergen op Zoom. </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4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1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Watervergunning van waterschap Brabantse Delta voor het uitvoeren van waterhuishoudkundige werkzaamheden ter hoogte van Auvergnedijk ten zuidoosten van de Zuider Kreekweg in de gemeente Bergen op Zoom.</meta:user-defined>
    <meta:user-defined meta:name="DCTERMS.W3CDTF/DCTERMS.available">2026-08-24</meta:user-defined>
    <meta:user-defined meta:name="DCTERMS.W3CDTF/OVERHEIDop.jaargang">2026</meta:user-defined>
    <meta:user-defined meta:name="OVERHEIDop.externeBijlage">Besluit 1062669|exb-2026-29868</meta:user-defined>
    <meta:user-defined meta:name="OVERHEIDop.externeBijlage">06521047678-A|exb-2026-29869</meta:user-defined>
    <meta:user-defined meta:name="OVERHEIDop.publicationIssue">22146</meta:user-defined>
    <meta:user-defined meta:name="OVERHEIDop.WsbID/DC.identifier">wsb-2026-22146</meta:user-defined>
    <meta:user-defined meta:name="OVERHEIDop.versieInformatie"/>
  </office:meta>
</office:document-meta>
</file>