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nttrekkingsverbodkaart1ib1f278fd-8344-4d40-982c-4c9a344e9a06.jpg" manifest:media-type="image/x-eps"/>
  <manifest:file-entry manifest:full-path="Pictures/Ontrekkingsverbodkaart2i6af321d0-95bd-4057-8bd4-8fb5074a9347.jpg" manifest:media-type="image/x-eps"/>
  <manifest:file-entry manifest:full-path="Pictures/Ontrekkingsverbodkaart3i2ecd1b49-3036-4b2c-a186-d6cc096e7a60.jpg" manifest:media-type="image/x-eps"/>
  <manifest:file-entry manifest:full-path="Pictures/Ontrekkingsverbodkaart4i6a731ad7-1fa4-4c4f-bd9c-6825c0b34e36.jpg" manifest:media-type="image/x-eps"/>
  <manifest:file-entry manifest:full-path="Pictures/Ontrekkingsverbodkaart5i8bba9442-395f-4cf7-aa77-d12026271c69.jpg" manifest:media-type="image/x-eps"/>
  <manifest:file-entry manifest:full-path="Pictures/Ontrekkingsverbodkaart6i5ed7a336-e02d-42ab-9fbf-b125e0f1646b.jpg" manifest:media-type="image/x-eps"/>
  <manifest:file-entry manifest:full-path="Pictures/Ontrekkingsverbodkaart7ieaa4b362-8e3c-4ba1-943b-8558ae96254b.jpg" manifest:media-type="image/x-eps"/>
  <manifest:file-entry manifest:full-path="Pictures/Ontrekkingsverbodkaart8ib9cc0417-4d81-4850-8bf6-7e3a0c7d69da.jpg" manifest:media-type="image/x-eps"/>
  <manifest:file-entry manifest:full-path="Pictures/Ontrekkingsverbodkaart9ida66bec2-977f-4d74-b5ea-51b01b9633bb.jpg" manifest:media-type="image/x-eps"/>
  <manifest:file-entry manifest:full-path="Pictures/Ontrekkingsverbodkaart10ifd688c98-80c4-4e89-bbc8-aa1ef6f1ce33.jpg" manifest:media-type="image/x-eps"/>
  <manifest:file-entry manifest:full-path="Pictures/Ontrekkingsverbodkaart11i84299718-e526-4d62-a1c7-f8c2e9501df1.jpg" manifest:media-type="image/x-eps"/>
  <manifest:file-entry manifest:full-path="Pictures/Ontrekkingsverbodkaart12i8b986703-29f4-487e-89a0-b9f2b98743bd.jpg" manifest:media-type="image/x-eps"/>
  <manifest:file-entry manifest:full-path="Pictures/Ontrekkingsverbodkaart13i59a4cbd1-7f1b-414c-95ce-8389fe847bd2.jpg" manifest:media-type="image/x-eps"/>
  <manifest:file-entry manifest:full-path="Pictures/Ontrekkingsverbodkaart14iffec49de-9dcf-4706-96f6-b5a9a166f994.jpg" manifest:media-type="image/x-eps"/>
  <manifest:file-entry manifest:full-path="Pictures/Ontrekkingsverbodkaart15ida05e602-1d49-47d4-9540-ffe51ff2df9a.jpg" manifest:media-type="image/x-eps"/>
  <manifest:file-entry manifest:full-path="Pictures/Ontrekkingsverbodkaart16ieaf2cd3d-ec5b-468f-814b-78fa410404d6.jpg" manifest:media-type="image/x-eps"/>
  <manifest:file-entry manifest:full-path="Pictures/Ontrekkingsverbodkaart17ie7e904dc-edb8-4a3d-a69a-319638c588a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office:automatic-styles>
  <office:body>
    <office:text>
      <text:p text:style-name="new_page_staatscourant"/>
      <text:p text:style-name="single-kop-titel">Besluit verbod onttrekken van grondwater natte landnatuur 2026</text:p>
      <text:section text:name="regeling_id1-3-2" text:style-name="regeling">
        <text:section text:name="aanhef_id1-3-2-1" text:style-name="aanhef">
          <text:section text:name="preambule_id1-3-2-1-1" text:style-name="preambule">
            <text:p text:style-name="al">De Adviseur Reguliere Organisatie, namens dijkgraaf en heemraden van Waterschap Vallei en Veluwe;</text:p>
            <text:p text:style-name="al"/>
            <text:p text:style-name="al">overwegende dat:</text:p>
            <text:list text:style-name="id1-3-2-1-1-4">
              <text:list-item text:style-override="id1-3-2-1-1-4-1">
                <text:number>-</text:number>
                <text:p text:style-name="al">de droogte in de zomermaanden aanhoudt vanwege de hoge temperaturen, geringe neerslag en de geringe aanvoer van water;</text:p>
              </text:list-item>
              <text:list-item text:style-override="id1-3-2-1-1-4-2">
                <text:number>-</text:number>
                <text:p text:style-name="al">er daardoor sprake is van schaarste van water of van zodanige omstandigheden dat een grote schaarste van water dreigt te ontstaan en de (grond)watervoorraad op dit moment niet actief voldoende wordt aangevuld;</text:p>
              </text:list-item>
              <text:list-item text:style-override="id1-3-2-1-1-4-3">
                <text:number>-</text:number>
                <text:p text:style-name="al">een verbod voor het onttrekken van water vanuit oppervlaktewaterlichamen voor een deel van het waterschapsgebied al is ingesteld;</text:p>
              </text:list-item>
              <text:list-item text:style-override="id1-3-2-1-1-4-4">
                <text:number>-</text:number>
                <text:p text:style-name="al">een verbod voor het onttrekken van grondwater voor de bescherming van kwetsbare beeklopen met waardevolle natuur al is ingesteld;</text:p>
              </text:list-item>
              <text:list-item text:style-override="id1-3-2-1-1-4-5">
                <text:number>-</text:number>
                <text:p text:style-name="al">ook voor natte landnatuur bescherming noodzakelijk is:</text:p>
              </text:list-item>
              <text:list-item text:style-override="id1-3-2-1-1-4-6">
                <text:number>-</text:number>
                <text:p text:style-name="al">het waterschap verantwoordelijk is voor het beschermen van de grondwatervoorraad en het voorkomen van onherstelbare schade aan natte landnatuur;</text:p>
              </text:list-item>
              <text:list-item text:style-override="id1-3-2-1-1-4-7">
                <text:number>-</text:number>
                <text:p text:style-name="al">om de (grond)watervoorraad in het beheergebied van het waterschap te beschermen en onomkeerbare schade aan natte landnatuur te voorkomen, het belangrijk is kritisch te zijn op het gebruik van grondwater;</text:p>
              </text:list-item>
              <text:list-item text:style-override="id1-3-2-1-1-4-8">
                <text:number>-</text:number>
                <text:p text:style-name="al">het daarom noodzakelijk is een verbod in te stellen voor het onttrekken van grondwater voor de beregening van gazons, siertuinen, grasland, golfbanen, percelen grond met maïs en sportvelden, in gebieden die zijn aangemerkt als natte landnatuur inclusief de bijbehorende hydrologisch beschermingszone zoals vastgelegd in bijlage I van de Waterschapsverordening Waterschap Vallei en Veluwe.</text:p>
              </text:list-item>
            </text:list>
            <text:p text:style-name="al">Gelet op artikel 1.15 van de Waterschapsverordening Waterschap Vallei en Veluwe, artikel 4 van het Organisatiebesluit Waterschap Vallei en Veluwe 2023 en artikel 4 van het Mandaatbesluit crisisorganisatie Waterschap Vallei en Veluwe 2023;</text:p>
            <text:p text:style-name="al"/>
            <text:p text:style-name="al">
            <text:span text:style-name="nadrukvet">b e s l u i t :</text:span>
          </text:p>
            <text:p text:style-name="al"/>
            <text:p text:style-name="al">vast te stellen het: Besluit verbod onttrekken van grondwater natte landnatuur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Het onttrekken van grondwater voor de beregening van gazons, siertuinen, grasland, golfbanen, percelen grond met mais en sportvelden is verboden in gebieden die zijn aangemerkt als natte landnatuur inclusief de bijbehorende hydrologische beschermingszone zoals vastgelegd in bijlage I van de Waterschapsverordening Waterschap Vallei en Veluwe en zoals aangegeven op de bij dit besluit behorende kaarten.</text:p>
          </text:section>
          <text:section text:name="artikel_id1-3-2-2-2" text:style-name="artikel">
            <text:p text:style-name="artikel_kop_titel"><text:span text:style-name="artikel_kop_label">Artikel</text:span> <text:span text:style-name="artikel_kop_nr">2</text:span> </text:p>
            <text:p text:style-name="al">Dit besluit treedt in werking met ingang van 22 augustus 2026 en geldt voor onbepaalde tijd.</text:p>
          </text:section>
        </text:section>
        <text:section text:name="regeling-sluiting_id1-3-2-3" text:style-name="regeling-sluiting">
          <text:section text:name="ondertekening_id1-3-2-3-1">
            <text:p><text:span text:style-name="functie">Aldus besloten door de Adviseur Reguliere Organisatie op 19 augustus 2026.</text:span></text:p>
          </text:section>
          <text:section text:name="ondertekening_id1-3-2-3-2">
            <text:p><text:span text:style-name="functie"/></text:p>
            <text:p><text:span text:style-name="functie">drs. K.J. van den Belt MCA</text:span></text:p>
            <text:p><text:span text:style-name="functie">Adviseur Reguliere Organisatie</text:span></text:p>
          </text:section>
        </text:section>
        <text:section text:name="bijlage_id1-3-2-4" text:style-name="bijlage">
          <text:p text:style-name="bijlage_top"/>
          <text:p text:style-name="artikel_kop_titel"><text:span text:style-name="label"/> </text:p>
          <text:p text:style-name="al">
          <draw:frame><draw:text-box><text:section text:name="plaatje_id1-3-2-4-2-1" text:style-name="plaatje">
            <text:p text:style-name="illustratie_id1-3-2-4-2-1-1"><draw:frame draw:style-name="illustratie_id1-3-2-4-2-1-1" text:anchor-type="paragraph" svg:width="139mm" svg:height="204mm"><draw:image xlink:href="Pictures/Onttrekkingsverbodkaart1ib1f278fd-8344-4d40-982c-4c9a344e9a06.jpg" xlink:type="simple"/></draw:frame></text:p>
          </text:section></draw:text-box></draw:frame>
        </text:p>
          <text:p text:style-name="al">
          <draw:frame><draw:text-box><text:section text:name="plaatje_id1-3-2-4-3-1" text:style-name="plaatje">
            <text:p text:style-name="illustratie_id1-3-2-4-3-1-1"><draw:frame draw:style-name="illustratie_id1-3-2-4-3-1-1" text:anchor-type="paragraph" svg:width="139mm" svg:height="202.89999999999998mm"><draw:image xlink:href="Pictures/Ontrekkingsverbodkaart2i6af321d0-95bd-4057-8bd4-8fb5074a9347.jpg" xlink:type="simple"/></draw:frame></text:p>
          </text:section></draw:text-box></draw:frame>
        </text:p>
          <text:p text:style-name="al">
          <draw:frame><draw:text-box><text:section text:name="plaatje_id1-3-2-4-4-1" text:style-name="plaatje">
            <text:p text:style-name="illustratie_id1-3-2-4-4-1-1"><draw:frame draw:style-name="illustratie_id1-3-2-4-4-1-1" text:anchor-type="paragraph" svg:width="139mm" svg:height="204.20000000000002mm"><draw:image xlink:href="Pictures/Ontrekkingsverbodkaart3i2ecd1b49-3036-4b2c-a186-d6cc096e7a60.jpg" xlink:type="simple"/></draw:frame></text:p>
          </text:section></draw:text-box></draw:frame>
        </text:p>
          <text:p text:style-name="al">
          <draw:frame><draw:text-box><text:section text:name="plaatje_id1-3-2-4-5-1" text:style-name="plaatje">
            <text:p text:style-name="illustratie_id1-3-2-4-5-1-1"><draw:frame draw:style-name="illustratie_id1-3-2-4-5-1-1" text:anchor-type="paragraph" svg:width="139mm" svg:height="205mm"><draw:image xlink:href="Pictures/Ontrekkingsverbodkaart4i6a731ad7-1fa4-4c4f-bd9c-6825c0b34e36.jpg" xlink:type="simple"/></draw:frame></text:p>
          </text:section></draw:text-box></draw:frame>
        </text:p>
          <text:p text:style-name="al">
          <draw:frame><draw:text-box><text:section text:name="plaatje_id1-3-2-4-6-1" text:style-name="plaatje">
            <text:p text:style-name="illustratie_id1-3-2-4-6-1-1"><draw:frame draw:style-name="illustratie_id1-3-2-4-6-1-1" text:anchor-type="paragraph" svg:width="139mm" svg:height="206.6mm"><draw:image xlink:href="Pictures/Ontrekkingsverbodkaart5i8bba9442-395f-4cf7-aa77-d12026271c69.jpg" xlink:type="simple"/></draw:frame></text:p>
          </text:section></draw:text-box></draw:frame>
        </text:p>
          <text:p text:style-name="al">
          <draw:frame><draw:text-box><text:section text:name="plaatje_id1-3-2-4-7-1" text:style-name="plaatje">
            <text:p text:style-name="illustratie_id1-3-2-4-7-1-1"><draw:frame draw:style-name="illustratie_id1-3-2-4-7-1-1" text:anchor-type="paragraph" svg:width="139mm" svg:height="202.89999999999998mm"><draw:image xlink:href="Pictures/Ontrekkingsverbodkaart6i5ed7a336-e02d-42ab-9fbf-b125e0f1646b.jpg" xlink:type="simple"/></draw:frame></text:p>
          </text:section></draw:text-box></draw:frame>
        </text:p>
          <text:p text:style-name="al">
          <draw:frame><draw:text-box><text:section text:name="plaatje_id1-3-2-4-8-1" text:style-name="plaatje">
            <text:p text:style-name="illustratie_id1-3-2-4-8-1-1"><draw:frame draw:style-name="illustratie_id1-3-2-4-8-1-1" text:anchor-type="paragraph" svg:width="139mm" svg:height="205.3mm"><draw:image xlink:href="Pictures/Ontrekkingsverbodkaart7ieaa4b362-8e3c-4ba1-943b-8558ae96254b.jpg" xlink:type="simple"/></draw:frame></text:p>
          </text:section></draw:text-box></draw:frame>
        </text:p>
          <text:p text:style-name="al">
          <draw:frame><draw:text-box><text:section text:name="plaatje_id1-3-2-4-9-1" text:style-name="plaatje">
            <text:p text:style-name="illustratie_id1-3-2-4-9-1-1"><draw:frame draw:style-name="illustratie_id1-3-2-4-9-1-1" text:anchor-type="paragraph" svg:width="139mm" svg:height="204mm"><draw:image xlink:href="Pictures/Ontrekkingsverbodkaart8ib9cc0417-4d81-4850-8bf6-7e3a0c7d69da.jpg" xlink:type="simple"/></draw:frame></text:p>
          </text:section></draw:text-box></draw:frame>
        </text:p>
          <text:p text:style-name="al">
          <draw:frame><draw:text-box><text:section text:name="plaatje_id1-3-2-4-10-1" text:style-name="plaatje">
            <text:p text:style-name="illustratie_id1-3-2-4-10-1-1"><draw:frame draw:style-name="illustratie_id1-3-2-4-10-1-1" text:anchor-type="paragraph" svg:width="139mm" svg:height="204.7mm"><draw:image xlink:href="Pictures/Ontrekkingsverbodkaart9ida66bec2-977f-4d74-b5ea-51b01b9633bb.jpg" xlink:type="simple"/></draw:frame></text:p>
          </text:section></draw:text-box></draw:frame>
        </text:p>
          <text:p text:style-name="al">
          <draw:frame><draw:text-box><text:section text:name="plaatje_id1-3-2-4-11-1" text:style-name="plaatje">
            <text:p text:style-name="illustratie_id1-3-2-4-11-1-1"><draw:frame draw:style-name="illustratie_id1-3-2-4-11-1-1" text:anchor-type="paragraph" svg:width="139mm" svg:height="205mm"><draw:image xlink:href="Pictures/Ontrekkingsverbodkaart10ifd688c98-80c4-4e89-bbc8-aa1ef6f1ce33.jpg" xlink:type="simple"/></draw:frame></text:p>
          </text:section></draw:text-box></draw:frame>
        </text:p>
          <text:p text:style-name="al">
          <draw:frame><draw:text-box><text:section text:name="plaatje_id1-3-2-4-12-1" text:style-name="plaatje">
            <text:p text:style-name="illustratie_id1-3-2-4-12-1-1"><draw:frame draw:style-name="illustratie_id1-3-2-4-12-1-1" text:anchor-type="paragraph" svg:width="139mm" svg:height="204.5mm"><draw:image xlink:href="Pictures/Ontrekkingsverbodkaart11i84299718-e526-4d62-a1c7-f8c2e9501df1.jpg" xlink:type="simple"/></draw:frame></text:p>
          </text:section></draw:text-box></draw:frame>
        </text:p>
          <text:p text:style-name="al">
          <draw:frame><draw:text-box><text:section text:name="plaatje_id1-3-2-4-13-1" text:style-name="plaatje">
            <text:p text:style-name="illustratie_id1-3-2-4-13-1-1"><draw:frame draw:style-name="illustratie_id1-3-2-4-13-1-1" text:anchor-type="paragraph" svg:width="139mm" svg:height="206.1mm"><draw:image xlink:href="Pictures/Ontrekkingsverbodkaart12i8b986703-29f4-487e-89a0-b9f2b98743bd.jpg" xlink:type="simple"/></draw:frame></text:p>
          </text:section></draw:text-box></draw:frame>
        </text:p>
          <text:p text:style-name="al">
          <draw:frame><draw:text-box><text:section text:name="plaatje_id1-3-2-4-14-1" text:style-name="plaatje">
            <text:p text:style-name="illustratie_id1-3-2-4-14-1-1"><draw:frame draw:style-name="illustratie_id1-3-2-4-14-1-1" text:anchor-type="paragraph" svg:width="139mm" svg:height="205.6mm"><draw:image xlink:href="Pictures/Ontrekkingsverbodkaart13i59a4cbd1-7f1b-414c-95ce-8389fe847bd2.jpg" xlink:type="simple"/></draw:frame></text:p>
          </text:section></draw:text-box></draw:frame>
        </text:p>
          <text:p text:style-name="al">
          <draw:frame><draw:text-box><text:section text:name="plaatje_id1-3-2-4-15-1" text:style-name="plaatje">
            <text:p text:style-name="illustratie_id1-3-2-4-15-1-1"><draw:frame draw:style-name="illustratie_id1-3-2-4-15-1-1" text:anchor-type="paragraph" svg:width="139mm" svg:height="205.7mm"><draw:image xlink:href="Pictures/Ontrekkingsverbodkaart14iffec49de-9dcf-4706-96f6-b5a9a166f994.jpg" xlink:type="simple"/></draw:frame></text:p>
          </text:section></draw:text-box></draw:frame>
        </text:p>
          <text:p text:style-name="al">
          <draw:frame><draw:text-box><text:section text:name="plaatje_id1-3-2-4-16-1" text:style-name="plaatje">
            <text:p text:style-name="illustratie_id1-3-2-4-16-1-1"><draw:frame draw:style-name="illustratie_id1-3-2-4-16-1-1" text:anchor-type="paragraph" svg:width="139mm" svg:height="205.3mm"><draw:image xlink:href="Pictures/Ontrekkingsverbodkaart15ida05e602-1d49-47d4-9540-ffe51ff2df9a.jpg" xlink:type="simple"/></draw:frame></text:p>
          </text:section></draw:text-box></draw:frame>
        </text:p>
          <text:p text:style-name="al">
          <draw:frame><draw:text-box><text:section text:name="plaatje_id1-3-2-4-17-1" text:style-name="plaatje">
            <text:p text:style-name="illustratie_id1-3-2-4-17-1-1"><draw:frame draw:style-name="illustratie_id1-3-2-4-17-1-1" text:anchor-type="paragraph" svg:width="139mm" svg:height="206.1mm"><draw:image xlink:href="Pictures/Ontrekkingsverbodkaart16ieaf2cd3d-ec5b-468f-814b-78fa410404d6.jpg" xlink:type="simple"/></draw:frame></text:p>
          </text:section></draw:text-box></draw:frame>
        </text:p>
          <text:p text:style-name="al">
          <draw:frame><draw:text-box><text:section text:name="plaatje_id1-3-2-4-18-1" text:style-name="plaatje">
            <text:p text:style-name="illustratie_id1-3-2-4-18-1-1"><draw:frame draw:style-name="illustratie_id1-3-2-4-18-1-1" text:anchor-type="paragraph" svg:width="139mm" svg:height="205.6mm"><draw:image xlink:href="Pictures/Ontrekkingsverbodkaart17ie7e904dc-edb8-4a3d-a69a-319638c588a2.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style:style style:family="paragraph" style:name="illustratie_id1-3-2-4-9-1-1" style:parent-style-name="Standard">
      <style:paragraph-properties style:line-spacing="0mm" style:text-autospace="none" ofo:line-height="0.001cm"/>
    </style:style>
    <style:style style:family="graphic" style:name="illustratie_id1-3-2-4-9-1-1" style:parent-style-name="Standard">
      <style:graphic-properties style:horizontal-pos="left" style:horizontal-rel="paragraph" style:vertical-pos="top" style:vertical-rel="paragraph" style:wrap="none" ofo:margin-right="3mm"/>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21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Waterschap/DC.creator">Waterschap Vallei en Veluwe</meta:user-defined>
    <meta:user-defined meta:name="OVERHEID.Informatietype/DC.type">officiële publicatie</meta:user-defined>
    <meta:user-defined meta:name="OVERHEIDop.Rubriek/DC.type">algemeen verbindend voorschrift (verordening)</meta:user-defined>
    <meta:user-defined meta:name="OVERHEID.Waterschap/OVERHEID.authority">Waterschap Vallei en Veluwe</meta:user-defined>
    <meta:user-defined meta:name="OVERHEID.Waterschap/DCTERMS.publisher">Waterschap Vallei en Veluwe</meta:user-defined>
    <meta:user-defined meta:name="OVERHEID.TaxonomieBeleidsagendaDecentraal/OVERHEID.category">Natuur en milieu | Organisatie en beleid</meta:user-defined>
    <meta:user-defined meta:name="DC.source">artikel 1.15 van de Waterschapsverordening Waterschap Vallei en Veluwe]|[https://lokaleregelgeving.overheid.nl/CVDR703294/6#chp_1__subchp_1.9__art_1.15</meta:user-defined>
    <meta:user-defined meta:name="DCTERMS.alternative">Besluit verbod onttrekken van grondwater natte landnatuur 2026</meta:user-defined>
    <dc:language>nl</dc:language>
    <meta:user-defined meta:name="OVERHEIDop.locatietype/OVERHEIDop.gebiedsmarkering">Waterschap</meta:user-defined>
    <meta:user-defined meta:name="DC.title">Besluit verbod onttrekken van grondwater natte landnatuur 2026</meta:user-defined>
    <meta:user-defined meta:name="DCTERMS.W3CDTF/DCTERMS.available">2026-08-21</meta:user-defined>
    <meta:user-defined meta:name="DCTERMS.W3CDTF/OVERHEIDop.jaargang">2026</meta:user-defined>
    <meta:user-defined meta:name="OVERHEIDop.publicationIssue">22145</meta:user-defined>
    <meta:user-defined meta:name="OVERHEIDop.betreftRegeling">CVDR765754_1</meta:user-defined>
    <meta:user-defined meta:name="xs:date/OVERHEIDop.startdatum">2026-08-22</meta:user-defined>
    <meta:user-defined meta:name="OVERHEIDop.WsbID/DC.identifier">wsb-2026-22145</meta:user-defined>
    <meta:user-defined meta:name="OVERHEIDop.versieInformatie"/>
  </office:meta>
</office:document-meta>
</file>