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Besluit tot intrekking van de watervergunning met kenmerk 39150, voor het hebben van een onttrekkingspunt en het onttrekken van oppervlaktewater voor de beregening van een fruitperceel op de locatie nabij Lopikerweg-Oost 165 in Lopikerkapel. (code HDSR757665)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watervergunning (HDSR39150) ingetrokken voor het hebben van een onttrekkingspunt en het onttrekken van oppervlaktewater voor de beregening van fruitpercelen op de locatie bij de Tiendweg in ‘t Goy. Dit besluit is verzonden op 17 augustus 2026.</text:p>
            <text:p text:style-name="common-al">
            <text:span text:style-name="nadrukvet">
              <text:span text:style-name="nadrukcur">Beoordeling en Besluit</text:span>
            </text:span>
          </text:p>
            <text:p text:style-name="common-al">Op grond van artikel 5.40, tweede lid, onder b van de Omgevingswet heeft het college van Dijkgraaf en Hoogheemraden besloten de verleende watervergunning d.d. 7 maart 2019 met kenmerk 39150 voor het hebben van een onttrekkingspunt en het onttrekken van oppervlaktewater voor de beregening van een fruitperceel in te trekken. U kunt het besluit en de bijbehorende stukken digitaal bekijken via het digitale Waterschapsblad van Hoogheemraadschap De Stichtse Rijnlanden op www.overheid.nl. De stukken hangen als ‘Bekijk documenten’ aan deze publicatie (linker kolom). </text:p>
            <text:p text:style-name="tussenkopcur">
            <text:span text:style-name="nadrukvet">Bezwaar</text:span>
          </text:p>
            <text:p text:style-name="common-al">Wanneer u rechtstreeks belanghebbende bent, kunt u binnen 6 weken, tot en met 1 oktober 2026, na verzenddatum bezwaar indienen. Voor meer informatie en het indienen van bezwaar kunt u kijken op onze website <text:a xlink:href="https://www.hdsr.nl/zelf-regelen/initiatiefnemers-onderhoudsplichtigen/vergunning-melding-informatieplicht/bezwaar-beroep-zienswijze/" xlink:type="simple">Bezwaar, beroep en zienswijze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regelen/vergunning-subsidies/melding-vergunning/" xlink:type="simple"/><text:a xlink:href="https://www.hdsr.nl/zelf-regelen/initiatiefnemers-onderhoudsplichtigen/vergunning-melding-informatieplicht/" xlink:type="simple">Vergunning, melding en informatieplicht | HDSR</text:a></text:p>
            <text:p text:style-name="last-al"/>
            <text:p text:style-name="tekst_bottom"/>
          </text:section>
        </text:section>
        <text:section text:name="zakelijke-mededeling-sluiting_id1-3-2-2" text:style-name="zakelijke-mededeling-sluiting">
          <text:section text:name="ondertekening_id1-3-2-2-1">
            <text:p><text:span text:style-name="functie">Houten, 24 augustus 2026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214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4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4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57665</meta:user-defined>
    <meta:user-defined meta:name="DCTERMS.abstract"> Besluit tot intrekking van de watervergunning met kenmerk 39150, voor het hebben van een onttrekkingspunt en het onttrekken van oppervlaktewater voor de beregening van een fruitperceel op de locatie nabij Lopikerweg-Oost 165 in Lopikerkapel. </meta:user-defined>
    <dc:language>nl</dc:language>
    <meta:user-defined meta:name="OVERHEIDop.locatietype/OVERHEIDop.gebiedsmarkering">Vlak</meta:user-defined>
    <meta:user-defined meta:name="DC.title">Hoogheemraadschap De Stichtse Rijnlanden – Besluit tot intrekking van de watervergunning met kenmerk 39150, voor het hebben van een onttrekkingspunt en het onttrekken van oppervlaktewater voor de beregening van een fruitperceel op de locatie nabij Lopikerweg-Oost 165 in Lopikerkapel. (code HDSR757665)</meta:user-defined>
    <meta:user-defined meta:name="OVERHEIDop.datumEindeReactietermijn">2026-10-01</meta:user-defined>
    <meta:user-defined meta:name="OVERHEIDop.TilID/OVERHEIDop.terinzageleggingOP">til-2026-33378</meta:user-defined>
    <meta:user-defined meta:name="DCTERMS.W3CDTF/DCTERMS.available">2026-08-24</meta:user-defined>
    <meta:user-defined meta:name="DCTERMS.W3CDTF/OVERHEIDop.jaargang">2026</meta:user-defined>
    <meta:user-defined meta:name="OVERHEIDop.publicationIssue">22141</meta:user-defined>
    <meta:user-defined meta:name="OVERHEIDop.WsbID/DC.identifier">wsb-2026-22141</meta:user-defined>
    <meta:user-defined meta:name="OVERHEIDop.versieInformatie"/>
  </office:meta>
</office:document-meta>
</file>