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9849 voor  Het vernieuwen/onderhouden van de riolering, verharding en groen incl. aanbrengen vanklimaat adaptieve maatregelen in wijk Welgelegen te Nieuw Vennep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 Het vernieuwen/onderhouden van de riolering, verharding en groen incl. aanbrengen van klimaat adaptieve maatregelen in wijk Welgelegen te Nieuw-Vennep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27-07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1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2360</meta:user-defined>
    <meta:user-defined meta:name="DCTERMS.abstract">Bekendmaking van Hoogheemraadschap van Rijnland</meta:user-defined>
    <dc:language>nl</dc:language>
    <meta:user-defined meta:name="OVERHEIDop.locatietype/OVERHEIDop.gebiedsmarkering">Vlak</meta:user-defined>
    <meta:user-defined meta:name="DC.title">Publicatie aanvraag 529849 voor  Het vernieuwen/onderhouden van de riolering, verharding en groen incl. aanbrengen vanklimaat adaptieve maatregelen in wijk Welgelegen te Nieuw Vennep.</meta:user-defined>
    <meta:user-defined meta:name="DCTERMS.W3CDTF/DCTERMS.available">2026-08-24</meta:user-defined>
    <meta:user-defined meta:name="DCTERMS.W3CDTF/OVERHEIDop.jaargang">2026</meta:user-defined>
    <meta:user-defined meta:name="OVERHEIDop.publicationIssue">22135</meta:user-defined>
    <meta:user-defined meta:name="OVERHEIDop.WsbID/DC.identifier">wsb-2026-22135</meta:user-defined>
    <meta:user-defined meta:name="OVERHEIDop.versieInformatie"/>
  </office:meta>
</office:document-meta>
</file>