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1-3">
      <text:list-level-style-bullet text:bullet-char="○" text:level="1">
        <style:list-level-properties text:min-label-width="10mm"/>
      </text:list-level-style-bullet>
    </text:list-style>
    <text:list-style style:name="id1-3-2-1-1-8-1-3-1">
      <text:list-level-style-bullet text:bullet-char="○" text:level="1">
        <style:list-level-properties text:min-label-width="10mm"/>
      </text:list-level-style-bullet>
    </text:list-style>
    <text:list-style style:name="id1-3-2-1-1-8-1-3-2">
      <text:list-level-style-bullet text:bullet-char="○" text:level="1">
        <style:list-level-properties text:min-label-width="10mm"/>
      </text:list-level-style-bullet>
    </text:list-style>
    <text:list-style style:name="id1-3-2-1-1-8-1-3-3">
      <text:list-level-style-bullet text:bullet-char="○" text:level="1">
        <style:list-level-properties text:min-label-width="10mm"/>
      </text:list-level-style-bullet>
    </text:list-style>
    <text:list-style style:name="id1-3-2-1-1-8-1-3-4">
      <text:list-level-style-bullet text:bullet-char="○" text:level="1">
        <style:list-level-properties text:min-label-width="10mm"/>
      </text:list-level-style-bullet>
    </text:list-style>
    <text:list-style style:name="id1-3-2-1-1-8-1-3-5">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dagelijks bestuur van het Hoogheemraadschap van Delfland van 20 augustus 2026 inhoudende: het tijdelijk opschorten van het onttrekkingsverbod voor categorie 3 en 4 van de rangorde bij waterschaarste, zoals vastgesteld in het besluit van 31 juli 2026, van zaterdag 22 augustus om 00:00 uur tot en met woensdag 26 augustus 23:59 uur</text:p>
      <text:section text:name="regeling_id1-3-2" text:style-name="regeling">
        <text:section text:name="aanhef_id1-3-2-1" text:style-name="aanhef">
          <text:section text:name="preambule_id1-3-2-1-1" text:style-name="preambule">
            <text:p text:style-name="al">Dijkgraaf en Hoogheemraden van Delfland, </text:p>
            <text:p text:style-name="al"/>
            <text:p text:style-name="al">gelet op:</text:p>
            <text:p text:style-name="al"/>
            <text:list text:style-name="id1-3-2-1-1-5">
              <text:list-item text:style-override="id1-3-2-1-1-5-1">
                <text:number>-</text:number>
                <text:p text:style-name="al">artikel 1.10, eerste lid, Waterschapsverordening Delfland; </text:p>
              </text:list-item>
              <text:list-item text:style-override="id1-3-2-1-1-5-2">
                <text:number>-</text:number>
                <text:p text:style-name="al">artikel 3.14, eerste lid, Besluit kwaliteit leefomgeving; </text:p>
              </text:list-item>
            </text:list>
            <text:p text:style-name="al">overwegende: </text:p>
            <text:p text:style-name="al"/>
            <text:list text:style-name="id1-3-2-1-1-8">
              <text:list-item text:style-override="id1-3-2-1-1-8-1">
                <text:number>-</text:number>
                <text:p text:style-name="al">dat bij besluiten van:</text:p>
                <text:list text:style-name="id1-3-2-1-1-8-1-3">
                  <text:list-item text:style-override="id1-3-2-1-1-8-1-3-1">
                    <text:number>○</text:number>
                    <text:p text:style-name="al">16 juli 2026, bekend gemaakt in het Waterschapsblad 18646, beperkingen zijn opgelegd aan het schutten van de scheepvaart behorend bij een situatie "dreigend watertekort";</text:p>
                  </text:list-item>
                  <text:list-item text:style-override="id1-3-2-1-1-8-1-3-2">
                    <text:number>○</text:number>
                    <text:p text:style-name="al">21 juli 2026, bekend gemaakt in het Waterschapsblad 19632, beperkingen zijn opgelegd aan het schutten van de scheepvaart behorend bij een situatie "feitelijk watertekort";</text:p>
                  </text:list-item>
                  <text:list-item text:style-override="id1-3-2-1-1-8-1-3-3">
                    <text:number>○</text:number>
                    <text:p text:style-name="al">29 juli 2026, bekend gemaakt in het Waterschapsblad 20410, beperkingen zijn opgelegd aan het schutten van de scheepvaart behorend bij een situatie "dreigende crisis watertekort";</text:p>
                  </text:list-item>
                  <text:list-item text:style-override="id1-3-2-1-1-8-1-3-4">
                    <text:number>○</text:number>
                    <text:p text:style-name="al">31 juli 2026, bekend gemaakt in het Waterschapsblad 20602, beperkingen zijn opgelegd aan het schutten van de scheepvaart behorend bij een situatie “crisis watertekort” en onttrekkingsverboden op te leggen aan het watergebruik binnen de categorieën 3 en 4 van de rangorde bij waterschaarste;</text:p>
                  </text:list-item>
                  <text:list-item text:style-override="id1-3-2-1-1-8-1-3-5">
                    <text:number>○</text:number>
                    <text:p text:style-name="al">17 augustus 2026, bekend gemaakt in het Waterschapsblad 21749, het onttrekkingsverbod tijdelijk gedeeltelijk was opgeschort voor categorie 3 van de rangorde bij waterschaarste; </text:p>
                  </text:list-item>
                </text:list>
              </text:list-item>
              <text:list-item text:style-override="id1-3-2-1-1-8-2">
                <text:number>-</text:number>
                <text:p text:style-name="al">dat er nog altijd sprake is van een “crisis watertekort”;</text:p>
              </text:list-item>
              <text:list-item text:style-override="id1-3-2-1-1-8-3">
                <text:number>-</text:number>
                <text:p text:style-name="al">dat wegens de neerslag, de beperkte verdamping en de positieve impact van de genomen droogte maatregelen, de water aanvoer richting Delfland op het moment voldoende is om tijdelijk te kunnen voorzien in de watervraag door onttrekkingen van categorie 3 en 4;</text:p>
              </text:list-item>
              <text:list-item text:style-override="id1-3-2-1-1-8-4">
                <text:number>-</text:number>
                <text:p text:style-name="al">dat Delfland daarmee de rangorde bij waterschaarste volgt; </text:p>
              </text:list-item>
              <text:list-item text:style-override="id1-3-2-1-1-8-5">
                <text:number>-</text:number>
                <text:p text:style-name="al">dat de droogtesituatie kwetsbaar blijft wegens de onzekerheden in de weersvoorspellingen en de zeer lage Rijnafvoer. Daarom blijven de overige droogtemaatregelen genomen met het besluit van 31 juli 2026, bekendgemaakt in het Waterschapsblad 20602, van kracht.</text:p>
              </text:list-item>
            </text:list>
            <text:p text:style-name="al">
            <text:span text:style-name="nadrukondlijn">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besluit van 31 juli 2026, bekendgemaakt in het Waterschapsblad 20602, voor zover dat ziet op het verbod op het onttrekken van water aan oppervlaktewaterlichamen voor de behoeften genoemd in artikel 3.14, eerste lid, onder c en d van het Besluit kwaliteit leefomgeving, tijdelijk op te schorten voor de periode van zaterdag 22 augustus 00.00 uur tot en met woensdag 26 augustus 2026 23.59 uur. Voor het overige blijft het besluit van 31 juli 2026 (bijlage 1, DMS 2540740) onverkort van kracht;</text:p>
              </text:list-item>
              <text:list-item text:style-override="id1-3-2-2-1-2-2">
                <text:number>2.</text:number>
                <text:p text:style-name="al">dit besluit treedt in werking daags na de bekendmaking ervan in het Waterschapsblad.</text:p>
              </text:list-item>
            </text:list>
          </text:section>
        </text:section>
        <text:section text:name="regeling-sluiting_id1-3-2-3" text:style-name="regeling-sluiting">
          <text:section text:name="ondertekening_id1-3-2-3-1">
            <text:p><text:span text:style-name="functie">Delft, 20 augustus 2026</text:span></text:p>
          </text:section>
          <text:section text:name="ondertekening_id1-3-2-3-2">
            <text:p><text:span text:style-name="functie"/></text:p>
            <text:p><text:span text:style-name="functie">Dijkgraaf en Hoogheemraden van Delfland,</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text:p>
          <text:p text:style-name="al">Op dit moment is het wateraanbod in het gebied van Delfland iets groter dan de watervraag. De prognose is dat dit in ieder geval tot woensdag 26 augustus het geval blijft. Daarom kan Delfland tijdelijk oppervlaktewater onttrekkingen categorie 3 en 4 van de rangorde bij waterschaarste water toestaan zonder dat daarbij schade ontstaat aan hogere categorieën in de rangorde bij waterschaarste. Daarom schort Delfland het onttrekkingsverbod voor categorie 3 en 4 tijdelijk op. </text:p>
          <text:p text:style-name="al"/>
          <text:p text:style-name="al">Onttrekken is toegestaan van zaterdag 22 augustus 2026 00:00 uur tot en met woensdag 26 augustus 2026 23:59 uur.</text:p>
          <text:p text:style-name="al">Vanaf donderdag 27 augustus 0.00 uur is het onttrekkingsverbod weer geheel van kracht.</text:p>
          <text:p text:style-name="al"/>
          <text:p text:style-name="al">Deze tijdelijke ruimte is mogelijk doordat het weerbeeld voor de periode zaterdag 22 augustus tot en met woensdag 26 augustus gunstig is, de boezemberging Berkel voldoende is gevuld, de boezemberging Wollebrand volledig is gevuld en doordat water via het Brielse Meer en de KWA beschikbaar blijft. </text:p>
          <text:p text:style-name="al"/>
          <text:p text:style-name="al">Tegelijkertijd blijft het weerbeeld en de voorspellingen over de rivierafvoer voor de langere termijn onzeker. Daarmee is de verdere ontwikkeling van de zoetwaterbeschikbaarheid onzeker. Daarom wordt de opschorting beperkt tot een vooraf bepaalde periode. </text:p>
          <text:p text:style-name="al"/>
          <text:p text:style-name="al">De schutbeperkingen en overige droogtemaatregelen blijven van kracht. Delfland blijft de situatie continu beoordelen en kan indien nodig opnieuw maatregelen treff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1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Delf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Bestuur | Organisatie en beleid</meta:user-defined>
    <meta:user-defined meta:name="DC.source">artikel 1.10, eerste lid, Waterschapsverordening Delfland]|[https://lokaleregelgeving.overheid.nl/CVDR705504/17#chp_1__art_1.10</meta:user-defined>
    <meta:user-defined meta:name="DC.source">artikel 3.14, eerste lid, van het Besluit kwaliteit leefomgeving]|[1.0:c:BWBR0041313&amp;artikel=3.14&amp;lid=1&amp;g=2026-07-11</meta:user-defined>
    <meta:user-defined meta:name="OVERHEIDop.referentienummer">DMS 2544432</meta:user-defined>
    <meta:user-defined meta:name="DCTERMS.alternative">Tijdelijk opschorten van het onttrekkingsverbod voor categorie 3 en 4 van de rangorde bij waterschaarste</meta:user-defined>
    <dc:language>nl</dc:language>
    <meta:user-defined meta:name="OVERHEIDop.locatietype/OVERHEIDop.gebiedsmarkering">Waterschap</meta:user-defined>
    <meta:user-defined meta:name="DC.title">Besluit van het dagelijks bestuur van het Hoogheemraadschap van Delfland van 20 augustus 2026 inhoudende: het tijdelijk opschorten van het onttrekkingsverbod voor categorie 3 en 4 van de rangorde bij waterschaarste, zoals vastgesteld in het besluit van 31 juli 2026, van zaterdag 22 augustus om 00:00 uur tot en met woensdag 26 augustus 23:59 uur</meta:user-defined>
    <meta:user-defined meta:name="DCTERMS.W3CDTF/DCTERMS.available">2026-08-20</meta:user-defined>
    <meta:user-defined meta:name="DCTERMS.W3CDTF/OVERHEIDop.jaargang">2026</meta:user-defined>
    <meta:user-defined meta:name="OVERHEIDop.publicationIssue">22128</meta:user-defined>
    <meta:user-defined meta:name="OVERHEIDop.betreftRegeling">CVDR765742_1</meta:user-defined>
    <meta:user-defined meta:name="OVERHEIDop.WsbID/DC.identifier">wsb-2026-22128</meta:user-defined>
    <meta:user-defined meta:name="xs:date/OVERHEIDop.startdatum">2026-08-21</meta:user-defined>
    <meta:user-defined meta:name="xs:date/OVERHEIDop.einddatum">2026-08-27</meta:user-defined>
    <meta:user-defined meta:name="OVERHEIDop.versieInformatie"/>
  </office:meta>
</office:document-meta>
</file>