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93040 Bekendmaking Vergunning Omgevingswet voor een wateractiviteit: het verplaatsen van een bouwaansluiting in de buurt van Halder 1A in Sint-Michielsgeste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verplaatsen van een bouwaansluiting in de beschermingszone en profiel van vrije ruimte behorende bij a-water DO1 en in de beschermingszone behorende bij a-water DO251 nabij Halder 1a te Sint-Michielsgestel.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1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93040</meta:user-defined>
    <meta:user-defined meta:name="DCTERMS.abstract">het verplaatsen van een bouwaansluiting in de buurt van Halder 1 A in Sint-Michielsgestel</meta:user-defined>
    <dc:language>nl</dc:language>
    <meta:user-defined meta:name="OVERHEIDop.locatietype/OVERHEIDop.gebiedsmarkering">Vlak</meta:user-defined>
    <meta:user-defined meta:name="DC.title">0539393040 Bekendmaking Vergunning Omgevingswet voor een wateractiviteit: het verplaatsen van een bouwaansluiting in de buurt van Halder 1A in Sint-Michielsgestel</meta:user-defined>
    <meta:user-defined meta:name="DCTERMS.W3CDTF/DCTERMS.available">2026-08-24</meta:user-defined>
    <meta:user-defined meta:name="OVERHEIDop.externeBijlage">Besluit|exb-2026-29813</meta:user-defined>
    <meta:user-defined meta:name="DCTERMS.W3CDTF/OVERHEIDop.jaargang">2026</meta:user-defined>
    <meta:user-defined meta:name="OVERHEIDop.publicationIssue">22114</meta:user-defined>
    <meta:user-defined meta:name="OVERHEIDop.WsbID/DC.identifier">wsb-2026-22114</meta:user-defined>
    <meta:user-defined meta:name="OVERHEIDop.versieInformatie"/>
  </office:meta>
</office:document-meta>
</file>