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381832 Bekendmaking Vergunning Omgevingswet voor een wateractiviteit: Bronbemaling tbv herinrichting Binnenstad Eindhoven FASE 3</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Bronbemaling tbv herinrichting Binnenstad Eindhoven FASE 3.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last-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10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539381832</meta:user-defined>
    <meta:user-defined meta:name="DCTERMS.abstract">Bronbemaling tbv herinrichting Binnenstad Eindhoven FASE 3</meta:user-defined>
    <dc:language>nl</dc:language>
    <meta:user-defined meta:name="OVERHEIDop.locatietype/OVERHEIDop.gebiedsmarkering">Punt</meta:user-defined>
    <meta:user-defined meta:name="OVERHEIDop.locatietype/OVERHEIDop.gebiedsmarkering">Vlak</meta:user-defined>
    <meta:user-defined meta:name="DC.title">0539381832 Bekendmaking Vergunning Omgevingswet voor een wateractiviteit: Bronbemaling tbv herinrichting Binnenstad Eindhoven FASE 3</meta:user-defined>
    <meta:user-defined meta:name="DCTERMS.W3CDTF/DCTERMS.available">2026-08-24</meta:user-defined>
    <meta:user-defined meta:name="OVERHEIDop.externeBijlage">Besluit|exb-2026-29805</meta:user-defined>
    <meta:user-defined meta:name="DCTERMS.W3CDTF/OVERHEIDop.jaargang">2026</meta:user-defined>
    <meta:user-defined meta:name="OVERHEIDop.publicationIssue">22107</meta:user-defined>
    <meta:user-defined meta:name="OVERHEIDop.WsbID/DC.identifier">wsb-2026-22107</meta:user-defined>
    <meta:user-defined meta:name="OVERHEIDop.versieInformatie"/>
  </office:meta>
</office:document-meta>
</file>