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928 voor het bouwen van 67 woningen nabij Doortocht 6 te Bodegraven-Reeuwijk.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bouwen van 67 woningen in de kern- en beschermingszone van een regionale kering ter plaatse van de kadastrale percelen BDG00, sectie C met perceelnummers 8700 t/m 8707, 8710 t/m 8726 en 8728 t/m 8744, 70 meter noordelijk van de Doortocht 6 in de gemeente Bodegraven-Reeuwijk.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1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6928 voor het bouwen van 67 woningen nabij Doortocht 6 te Bodegraven-Reeuwijk.</meta:user-defined>
    <meta:user-defined meta:name="OVERHEIDop.datumEindeReactietermijn">2026-10-02</meta:user-defined>
    <meta:user-defined meta:name="OVERHEIDop.TilID/OVERHEIDop.terinzageleggingOP">til-2026-33331</meta:user-defined>
    <meta:user-defined meta:name="DCTERMS.W3CDTF/DCTERMS.available">2026-08-24</meta:user-defined>
    <meta:user-defined meta:name="DCTERMS.W3CDTF/OVERHEIDop.jaargang">2026</meta:user-defined>
    <meta:user-defined meta:name="OVERHEIDop.publicationIssue">22105</meta:user-defined>
    <meta:user-defined meta:name="OVERHEIDop.WsbID/DC.identifier">wsb-2026-22105</meta:user-defined>
    <meta:user-defined meta:name="OVERHEIDop.versieInformatie"/>
  </office:meta>
</office:document-meta>
</file>