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9688 voor het realiseren van 2 woningen in de kern- en beschermingszone van een regionale waterkering ter plaatse van Koningsveld 74 in Voorschote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bouwen in de kern- en beschermingszone van een regionale waterkering. Het graven dieper dan 30 centimeter in de kern- en beschermingszone van een regionale waterkering. Het ophogen van meer dan 50 centimeter in de kern- en beschermingszone van een regionale waterkering ter plaatse van Koningsveld 74 te Voorschot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
            <text:p text:style-name="common-al"> Bent u het niet eens met de vergunning? U kunt Rijnland tot 2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1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9688 voor het realiseren van 2 woningen in de kern- en beschermingszone van een regionale waterkering ter plaatse van Koningsveld 74 in Voorschoten.</meta:user-defined>
    <meta:user-defined meta:name="OVERHEIDop.datumEindeReactietermijn">2026-10-02</meta:user-defined>
    <meta:user-defined meta:name="OVERHEIDop.TilID/OVERHEIDop.terinzageleggingOP">til-2026-33326</meta:user-defined>
    <meta:user-defined meta:name="DCTERMS.W3CDTF/DCTERMS.available">2026-08-24</meta:user-defined>
    <meta:user-defined meta:name="DCTERMS.W3CDTF/OVERHEIDop.jaargang">2026</meta:user-defined>
    <meta:user-defined meta:name="OVERHEIDop.publicationIssue">22102</meta:user-defined>
    <meta:user-defined meta:name="OVERHEIDop.WsbID/DC.identifier">wsb-2026-22102</meta:user-defined>
    <meta:user-defined meta:name="OVERHEIDop.versieInformatie"/>
  </office:meta>
</office:document-meta>
</file>