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Bekendmaking Besluit tot vaststelling projectplan</text:p>
      <text:section text:name="regeling_id1-3-2" text:style-name="regeling">
        <text:section text:name="aanhef_id1-3-2-1" text:style-name="aanhef">
          <text:section text:name="preambule_id1-3-2-1-1" text:style-name="preambule">
            <text:p text:style-name="al">Het dagelijks bestuur van Waterschap De Dommel in Boxtel maakt het volgende bekend.</text:p>
            <text:p text:style-name="al"/>
            <text:p text:style-name="al">
            <text:span text:style-name="nadrukvet">Besluit</text:span>
          </text:p>
            <text:p text:style-name="al"/>
            <text:p text:style-name="al">Het dagelijks bestuur van Waterschap De Dommel heeft in zijn vergadering van 18 augustus 2026 het projectplan Herinrichting Essche Stroom traject Bruggelaar fase 2 vastgesteld:</text:p>
            <text:p text:style-name="al"/>
            <text:p text:style-name="al">
            <text:span text:style-name="nadrukvet">
              <text:span text:style-name="nadrukcur">Het dagelijks bestuur van Waterschap De Dommel in Boxtel,</text:span>
            </text:span>
          </text:p>
            <text:p text:style-name="al"/>
            <text:p text:style-name="al">
            <text:span text:style-name="nadrukcur">gelet op voorstel met nummer 350192/397727 d.d. 18 augustus 2026</text:span>
          </text:p>
            <text:p text:style-name="al"/>
            <text:p text:style-name="al">
            <text:span text:style-name="nadrukcur">gelet op artikel 5.4 Waterwet jo. artikel 56 Waterschapswet, de Inspraakverordening Waterschap De Dommel 2010 (oud) en de Participatieverordening Waterschap De Dommel 2021, afdeling 3.4 van de Algemene wet bestuursrecht en de Crisis- en herstelwet (overgangsrecht);</text:span>
          </text:p>
            <text:p text:style-name="al"/>
            <text:p text:style-name="al">
            <text:span text:style-name="nadrukcur">gelet op de delegatie van de bevoegdheid tot het vaststellen van een projectplan van het algemeen bestuur aan het dagelijks bestuur in artikel 2, sub p, van de Bestuurlijke bevoegdhedenregeling 2010;</text:span>
          </text:p>
            <text:p text:style-name="al"/>
            <text:p text:style-name="al">
            <text:span text:style-name="nadrukcur">mede gelet op de ambtshalve wijzigingen en met inachtneming van de ingediende zienswijzen en reacties hierop zoals opgenomen in de nota beantwoording van zienswijzen en ambtshalve wijzigingen d.d. 14 juli 2026 (B6 – Nota van zienswijze en wijzigingen);</text:span>
          </text:p>
            <text:p text:style-name="al"/>
            <text:p text:style-name="al">
            <text:span text:style-name="nadrukvet">
              <text:span text:style-name="nadrukcur">heeft het volgende besloten:</text:span>
            </text:span>
          </text:p>
            <text:p text:style-name="al"/>
            <text:p text:style-name="al">
            <text:span text:style-name="nadrukcur">over te gaan tot vaststelling van het definitief projectplan Herinrichting Essche Stroom traject Bruggelaar fase 2, zijnde een plan tot aanleg of wijziging van de volgende waterstaatswerken / werken tot beïnvloeding van een grondwaterlichaam: </text:span>
          </text:p>
            <text:p text:style-name="al"/>
            <text:p text:style-name="al">- <text:span text:style-name="nadrukcur">Aanleggen en dempen van de Essche Stroom (ES1) tussen de Nemer en Esch;</text:span></text:p>
            <text:p text:style-name="al">- <text:span text:style-name="nadrukcur">Aanleggen en dempen van de Kleine Aa (BS86) tussen de Helweg en de Essche Stroom</text:span></text:p>
            <text:p text:style-name="al">- <text:span text:style-name="nadrukcur">Dempen van sloten en watergangen op diverse locaties binnen het natuurnetwerk;</text:span></text:p>
            <text:p text:style-name="al">- <text:span text:style-name="nadrukcur">Dempen van sloten en watergangen op diverse locaties buiten het natuurnetwerk;</text:span></text:p>
            <text:p text:style-name="al">- <text:span text:style-name="nadrukcur">Aanpassen afwatering bij Nergena (BS91);</text:span></text:p>
            <text:p text:style-name="al">- <text:span text:style-name="nadrukcur">Aanpassen stuw Bruggelaar (ES1-st2);</text:span></text:p>
            <text:p text:style-name="al">- <text:span text:style-name="nadrukcur">Brug bij uitstroom Nemer verwijderen (ES2-KBR4);</text:span></text:p>
            <text:p text:style-name="al">- <text:span text:style-name="nadrukcur">Aanbrengen voordes;</text:span></text:p>
            <text:p text:style-name="al">- <text:span text:style-name="nadrukcur">Aanleggen, vervangen en verwijderen van (klep)duikers op diverse locaties;</text:span></text:p>
            <text:p text:style-name="al">- <text:span text:style-name="nadrukcur">Aanbrengen veegvuiluitdraaiplaats en halfverhard pad;</text:span></text:p>
            <text:p text:style-name="al">- <text:span text:style-name="nadrukcur">In richten van beheerplaats;</text:span></text:p>
            <text:p text:style-name="al">- <text:span text:style-name="nadrukcur">Verwijderen stuw Rosep (ES3-st2);</text:span></text:p>
            <text:p text:style-name="al">- <text:span text:style-name="nadrukcur">Aanpassen vispassage in de Kleine Aa bij de Helweg;</text:span></text:p>
            <text:p text:style-name="al">- <text:span text:style-name="nadrukcur">Aanleg schotbalkstuwen;</text:span></text:p>
            <text:p text:style-name="al">- <text:span text:style-name="nadrukcur">Verwijderen en aanpassen drainage en hydrantleidingen;</text:span></text:p>
            <text:p text:style-name="al">- <text:span text:style-name="nadrukcur">Verwijderen en aanbrengen kano-in- / uitstapplaatsen;</text:span></text:p>
            <text:p text:style-name="al">- <text:span text:style-name="nadrukcur">Afgraven van diverse percelen ten behoeve van natuurinrichting en aanleg poelen:</text:span></text:p>
            <text:p text:style-name="al">- <text:span text:style-name="nadrukcur">Aanleg opgroeiplaats kwabaal</text:span></text:p>
            <text:p text:style-name="al">- <text:span text:style-name="nadrukcur">Aanbrengen, verhogen en verwijderen overige keringen langs de Essche Stroom en de Kleine Aa</text:span></text:p>
            <text:p text:style-name="al">- <text:span text:style-name="nadrukcur">Ophogen maaiveld en ophogen van wegen en paden;</text:span></text:p>
            <text:p text:style-name="al">- <text:span text:style-name="nadrukcur">Aanbrengen wandelbrug over de Essche Stroom nabij Setersheike;</text:span></text:p>
            <text:p text:style-name="al">- <text:span text:style-name="nadrukcur">Verwijderen (tijdelijke) drempels (stalen platen) in vispassage bij Esch.</text:span></text:p>
            <text:p text:style-name="al">- <text:span text:style-name="nadrukcur">En diverse niet-waterstaatswerken zoals de ontwikkeling van bos, afrasteringen en poorten, aanleg van een beheerplaats, aanleg van recreatieve routes en voorzieningen en de aanleg en aanpassing van het meetnetwerk.</text:span></text:p>
            <text:p text:style-name="al"/>
            <text:p text:style-name="al">
            <text:span text:style-name="nadrukcur">Een en ander is zoals vastgelegd in het projectplan Herinrichting Essche Stroom traject Bruggelaar fase 2 met kenmerk BH4277-MI-RP-260707-0947 versie definitief/1.0 d.d. 14 juli 2026 en de bij het projectplan behorende bijlagen.</text:span>
          </text:p>
            <text:p text:style-name="al"/>
            <text:p text:style-name="al">
            <text:span text:style-name="nadrukcur">De maatregelen dragen bij aan de realisatie van de water- en natuuropgaven conform de kaders die gelden voor Natura 2000, de Kaderrichtlijn Water, Natte Natuurparels, het Natuurnetwerk Brabant. Met het projectplan wordt tevens het gewenst grondwater en oppervlaktewater regime (GGOR) binnen het plangebied vastgesteld.</text:span>
          </text:p>
            <text:p text:style-name="al"/>
            <text:p text:style-name="al">
            <text:span text:style-name="nadrukcur">Dit projectplan is op grond van artikel 5.4 van de Waterwet opgesteld, waarbij het ontwerp Projectplan Waterwet van het masterplan vastgesteld is op 14 december 2021. Omdat het ontwerp-projectplan voor de inwerkingtreding van de Omgevingswet op 1 januari 2024 ter inzage heeft gelegen blijft het oude recht van toepassing als vóór de inwerkingtreding van de Omgevingswet. Dit is in artikel 4.62 lid 2, van de Invoeringswet Omgevingswet, geregeld. </text:span>
          </text:p>
            <text:p text:style-name="al"/>
            <text:p text:style-name="al">
            <text:span text:style-name="nadrukcur">En heeft besloten dat het projectplan wordt kennisgegeven in het Waterschapsblad met vermelding van de beroepstermijn.</text:span>
          </text:p>
            <text:p text:style-name="al"/>
            <text:p text:style-name="al">
            <text:span text:style-name="nadrukvet">Inzage projectplan met bijlagen</text:span> </text:p>
            <text:p text:style-name="al"/>
            <text:p text:style-name="al">Dit projectplan en de stukken die op dit plan betrekking hebben, liggen gedurende 6 weken ter inzage na de dag van deze bekendmaking.</text:p>
            <text:p text:style-name="al"/>
            <text:p text:style-name="al">Het projectplan en bijbehorende bijlagen zijn als bijlage op de linkerzijde van dit Waterschapsblad opgenomen. </text:p>
            <text:p text:style-name="al"/>
            <text:p text:style-name="al">
            <text:span text:style-name="nadrukvet">Inloopbijeenkomst</text:span>
          </text:p>
            <text:p text:style-name="al"/>
            <text:p text:style-name="al">We organiseren op 23 september 2026 een inloopbijeenkomst. Iedereen is welkom om binnen te lopen om het plan te bekijken en eventuele vragen te stellen.</text:p>
            <text:p text:style-name="al">
            <text:span text:style-name="nadrukcur">Datum: 23 september 2026</text:span>
          </text:p>
            <text:p text:style-name="al">
            <text:span text:style-name="nadrukcur">Tijdstip: tussen 16:00 uur en 20:00 uur</text:span>
          </text:p>
            <text:p text:style-name="al">
            <text:span text:style-name="nadrukcur">Locatie: De Schaapjes Haaren, Oisterwijksedreef 12, 5076 NA, Haaren</text:span>
          </text:p>
            <text:p text:style-name="al"/>
            <text:p text:style-name="al">
            <text:span text:style-name="nadrukvet">Inwerkingtreding</text:span>
          </text:p>
            <text:p text:style-name="al"/>
            <text:p text:style-name="al">Het projectplan treedt in werking op de dag na bekendmaking.</text:p>
            <text:p text:style-name="al"/>
            <text:p text:style-name="al">
            <text:span text:style-name="nadrukvet">Instellen van beroep</text:span>
          </text:p>
            <text:p text:style-name="al"/>
            <text:p text:style-name="al">Belanghebbenden kunnen tegen dit besluit beroep instellen bij de rechtbank Oost-Brabant. De beroepstermijn is zes weken vanaf de dag na die waarop het besluit is bekendgemaakt. </text:p>
            <text:p text:style-name="al"/>
            <text:p text:style-name="al">Beroepschriften moeten worden ingediend bij de rechtbank Oost-Brabant, postbus 90125, 5200 MA te 's-Hertogenbosch. Het beroepschrift moet voorzien zijn van:</text:p>
            <text:p text:style-name="al"/>
            <text:p text:style-name="al">- naam en adres van de indiener;</text:p>
            <text:p text:style-name="al">- de dagtekening;</text:p>
            <text:p text:style-name="al">- omschrijving van het besluit (<text:span text:style-name="nadrukcur">o.v.v. projectplan Herinrichting Essche Stroom traject Bruggelaar fase 2</text:span>) waartegen beroep is ingesteld en zo mogelijk een afschrift van het besluit;</text:p>
            <text:p text:style-name="al">- de gronden van het beroep. </text:p>
            <text:p text:style-name="al"/>
            <text:p text:style-name="al">Voorts dient het beroepschrift door de indiener te zijn ondertekend.</text:p>
            <text:p text:style-name="al"/>
            <text:p text:style-name="al">Op dit besluit is de Crisis- en herstelwet (overgangsrecht) van toepassing. Dat betekent dat de belanghebbende in het beroepschrift moet aangeven welke beroepsgronden hij aanvoert tegen het besluit. Na afloop van de termijn kunnen geen nieuwe beroepsgronden meer worden aangevoerd. Wij verzoeken belanghebbenden in het beroepschrift te vermelden dat de Crisis- en herstelwet (overgangsrecht) van toepassing is.</text:p>
            <text:p text:style-name="al"/>
            <text:p text:style-name="al">U kunt ook digitaal beroep instellen bij genoemde rechtbank via de site van Het digitale loket Rechtspraak. Daarvoor moet u wel beschikken over een elektronische handtekening (DigiD). Kijk op de genoemde site voor de precieze voorwaarden.</text:p>
            <text:p text:style-name="al"/>
            <text:p text:style-name="al">Voor de behandeling van het beroepschrift wordt een bedrag aan griffierecht geheven.</text:p>
            <text:p text:style-name="al"/>
            <text:p text:style-name="al">
            <text:span text:style-name="nadrukvet">Voorlopige voorziening</text:span>
          </text:p>
            <text:p text:style-name="al"/>
            <text:p text:style-name="al">Op grond van artikel 6:16 van de Algemene wet bestuursrecht schorst het beroep de werking van dit projectplan niet. Belanghebbenden die van oordeel zijn dat dit plan geheel of gedeeltelijk moet worden geschorst, dienen hiertoe een verzoek tot het treffen van voorlopige voorziening te richten aan de voorzieningenrechter van de sector Bestuursrecht van de rechtbank Oost-Brabant. Voor het treffen van een voorlopige voorziening is eveneens een griffierecht verschuldigd.</text:p>
            <text:p text:style-name="al"/>
            <text:p text:style-name="al">
            <text:span text:style-name="nadrukvet">Contact</text:span>
          </text:p>
            <text:p text:style-name="al">Voor vragen over deze bekendmaking kunt u contact opnemen met projectleider Hans Koekkoek met telefoonnummer (0411) 618 618.</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e Dommel</text:p>
            </table:table-cell>
            <table:table-cell office:value-type="string" table:style-name="header.C">
              <text:p text:style-name="headerright"><text:span text:style-name="nr">Nr. 2208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8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8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Waterschap/DC.creator">Waterschap De Dommel</meta:user-defined>
    <meta:user-defined meta:name="OVERHEID.Informatietype/DC.type">officiële publicatie</meta:user-defined>
    <meta:user-defined meta:name="OVERHEIDop.Rubriek/DC.type">overige overheidsinformatie</meta:user-defined>
    <meta:user-defined meta:name="OVERHEID.Waterschap/OVERHEID.authority">Waterschap De Dommel</meta:user-defined>
    <meta:user-defined meta:name="OVERHEID.Waterschap/DCTERMS.publisher">Waterschap De Dommel</meta:user-defined>
    <meta:user-defined meta:name="OVERHEID.TaxonomieBeleidsagendaDecentraal/OVERHEID.category">Natuur en milieu | Organisatie en beleid</meta:user-defined>
    <dc:language>nl</dc:language>
    <meta:user-defined meta:name="OVERHEIDop.locatietype/OVERHEIDop.gebiedsmarkering">Waterschap</meta:user-defined>
    <meta:user-defined meta:name="DC.title">Bekendmaking Besluit tot vaststelling projectplan</meta:user-defined>
    <meta:user-defined meta:name="DCTERMS.W3CDTF/DCTERMS.available">2026-08-27</meta:user-defined>
    <meta:user-defined meta:name="OVERHEIDop.externeBijlage">Besluitblad projectplan Essche Stroom Trj. Bruggel|exb-2026-29733</meta:user-defined>
    <meta:user-defined meta:name="OVERHEIDop.externeBijlage">Projectplan Herinrichting Essche Stroom Bruggelaar|exb-2026-29734</meta:user-defined>
    <meta:user-defined meta:name="OVERHEIDop.externeBijlage">Beperkingengebiedenkaart|exb-2026-29735</meta:user-defined>
    <meta:user-defined meta:name="OVERHEIDop.externeBijlage">Detailtekening|exb-2026-29736</meta:user-defined>
    <meta:user-defined meta:name="OVERHEIDop.externeBijlage">Dwarsprofielentekening|exb-2026-29737</meta:user-defined>
    <meta:user-defined meta:name="OVERHEIDop.externeBijlage">Ontgrondingstekening blad 1|exb-2026-29738</meta:user-defined>
    <meta:user-defined meta:name="OVERHEIDop.externeBijlage">Ontgrondingstekening blad 2|exb-2026-29739</meta:user-defined>
    <meta:user-defined meta:name="OVERHEIDop.externeBijlage">Overzichtstekening|exb-2026-29740</meta:user-defined>
    <meta:user-defined meta:name="OVERHEIDop.externeBijlage">Natuurtoets Essche Stroom|exb-2026-29741</meta:user-defined>
    <meta:user-defined meta:name="OVERHEIDop.externeBijlage">Voortoets stikstofdepositie|exb-2026-29742</meta:user-defined>
    <meta:user-defined meta:name="OVERHEIDop.externeBijlage">Hydrologische achtergrondrapportage Essche Stroom|exb-2026-29743</meta:user-defined>
    <meta:user-defined meta:name="OVERHEIDop.externeBijlage">BOR Essche Stroom Bruggelaar|exb-2026-29744</meta:user-defined>
    <meta:user-defined meta:name="OVERHEIDop.externeBijlage">PvE archeologie|exb-2026-29745</meta:user-defined>
    <meta:user-defined meta:name="OVERHEIDop.externeBijlage">Nota van zienswijzen en wijzigingen 14 juli 2026|exb-2026-29746</meta:user-defined>
    <meta:user-defined meta:name="OVERHEIDop.externeBijlage">Verantwoording II a.h.v. voormalige wetgeving|exb-2026-29747</meta:user-defined>
    <meta:user-defined meta:name="DCTERMS.W3CDTF/OVERHEIDop.jaargang">2026</meta:user-defined>
    <meta:user-defined meta:name="OVERHEIDop.publicationIssue">22085</meta:user-defined>
    <meta:user-defined meta:name="OVERHEIDop.WsbID/DC.identifier">wsb-2026-22085</meta:user-defined>
    <meta:user-defined meta:name="OVERHEIDop.versieInformatie"/>
  </office:meta>
</office:document-meta>
</file>