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houden van een triatlon op 6 september 2026 met het zwemgedeelte in de Berkel nabij Mallumse Molenweg in Eiber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houden van een triatlon op 6 september 2026 met het zwemgedeelte in watergang De Berkel </text:p>
            <text:p text:style-name="common-al">Locatie: nabij Mallumse Molenweg in Eibergen</text:p>
            <text:p text:style-name="common-al">Zaaknummer: 388524</text:p>
            <text:p text:style-name="common-al">Datum bekendmaking besluit: 20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208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8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8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Cultuur en recreatie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houden van een triatlon op 6 september 2026 met het zwemgedeelte in de Berkel nabij Mallumse Molenweg in Eibergen</meta:user-defined>
    <meta:user-defined meta:name="DCTERMS.W3CDTF/DCTERMS.available">2026-08-24</meta:user-defined>
    <meta:user-defined meta:name="DCTERMS.W3CDTF/OVERHEIDop.jaargang">2026</meta:user-defined>
    <meta:user-defined meta:name="OVERHEIDop.publicationIssue">22080</meta:user-defined>
    <meta:user-defined meta:name="OVERHEIDop.WsbID/DC.identifier">wsb-2026-22080</meta:user-defined>
    <meta:user-defined meta:name="OVERHEIDop.versieInformatie"/>
  </office:meta>
</office:document-meta>
</file>