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plaatsen van een carport in de beschermingszone van de primaire waterkering ter plaatse van Cortgene 49c te Alblasserdam bij dijkpaalnummer AW136</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plaatsen van een carport in de beschermingszone van de primaire waterkering ter plaatse van Cortgene 49c te Alblasserdam bij dijkpaalnummer AW136. 
</text:p>
            <text:p text:style-name="common-al">Zaaknummer: 337412
</text:p>
            <text:p text:style-name="common-al">DSO verzoeknummer: 2026062400766
</text:p>
            <text:p text:style-name="common-al">Start bezwaartermijn: 21-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0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7412</meta:user-defined>
    <meta:user-defined meta:name="DCTERMS.abstract">het plaatsen van een carport in de beschermingszone van de primaire waterkering ter plaatse van Cortgene 49c te Alblasserdam</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plaatsen van een carport in de beschermingszone van de primaire waterkering ter plaatse van Cortgene 49c te Alblasserdam bij dijkpaalnummer AW136</meta:user-defined>
    <meta:user-defined meta:name="DCTERMS.W3CDTF/DCTERMS.available">2026-08-24</meta:user-defined>
    <meta:user-defined meta:name="DCTERMS.W3CDTF/OVERHEIDop.jaargang">2026</meta:user-defined>
    <meta:user-defined meta:name="OVERHEIDop.publicationIssue">22076</meta:user-defined>
    <meta:user-defined meta:name="OVERHEIDop.WsbID/DC.identifier">wsb-2026-22076</meta:user-defined>
    <meta:user-defined meta:name="OVERHEIDop.versieInformatie"/>
  </office:meta>
</office:document-meta>
</file>