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plaatsen van Wi-Fi masten in de zonering van een primaire waterkering ter hoogte van Baadland in Ho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8-08-2026
				</text:p>
            <text:p text:style-name="common-al">
            <text:span text:style-name="nadrukvet"> Zaaknummer: </text:span> 2026081822671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06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822671</meta:user-defined>
    <meta:user-defined meta:name="DCTERMS.abstract">het plaatsen van Wi-Fi masten in de zonering van een primaire waterkering ter hoogte van Baadland in Hoorn</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plaatsen van Wi-Fi masten in de zonering van een primaire waterkering ter hoogte van Baadland in Hoorn</meta:user-defined>
    <meta:user-defined meta:name="DCTERMS.W3CDTF/DCTERMS.available">2026-08-24</meta:user-defined>
    <meta:user-defined meta:name="DCTERMS.W3CDTF/OVERHEIDop.jaargang">2026</meta:user-defined>
    <meta:user-defined meta:name="OVERHEIDop.publicationIssue">22069</meta:user-defined>
    <meta:user-defined meta:name="OVERHEIDop.WsbID/DC.identifier">wsb-2026-22069</meta:user-defined>
    <meta:user-defined meta:name="OVERHEIDop.versieInformatie"/>
  </office:meta>
</office:document-meta>
</file>