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plaatsen van een damwand ter plaatse van Buitenbaan 68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plaatsen van een damwand ter plaatse van Buitenbaan 68 te Gorinchem 
</text:p>
            <text:p text:style-name="common-al">Zaaknummer: 343389
</text:p>
            <text:p text:style-name="common-al">DSO verzoeknummer: 2026081901343
</text:p>
            <text:p text:style-name="common-al">Ontvangst aanvraag: 19-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0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389</meta:user-defined>
    <meta:user-defined meta:name="DCTERMS.abstract">het plaatsen van een waterpomp ter plaatse van Zalmstraat 10a te Millingen aan de Rij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plaatsen van een damwand ter plaatse van Buitenbaan 68 te Gorinchem</meta:user-defined>
    <meta:user-defined meta:name="DCTERMS.W3CDTF/DCTERMS.available">2026-08-24</meta:user-defined>
    <meta:user-defined meta:name="DCTERMS.W3CDTF/OVERHEIDop.jaargang">2026</meta:user-defined>
    <meta:user-defined meta:name="OVERHEIDop.publicationIssue">22065</meta:user-defined>
    <meta:user-defined meta:name="OVERHEIDop.WsbID/DC.identifier">wsb-2026-22065</meta:user-defined>
    <meta:user-defined meta:name="OVERHEIDop.versieInformatie"/>
  </office:meta>
</office:document-meta>
</file>