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Natuurvriendelijke oever aanleggen Broekenloop Minister Cremerstraat 8 Zeij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19 augustus 2026. De aanvraag betreft ‘Natuurvriendelijke oever aanleggen Broekenloop Minister Cremerstraat 8 Zeijen’.</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205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5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5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Natuurvriendelijke oever aanleggen Broekenloop Minister Cremerstraat 8 Zeijen</meta:user-defined>
    <meta:user-defined meta:name="DCTERMS.W3CDTF/DCTERMS.available">2026-08-24</meta:user-defined>
    <meta:user-defined meta:name="DCTERMS.W3CDTF/OVERHEIDop.jaargang">2026</meta:user-defined>
    <meta:user-defined meta:name="OVERHEIDop.publicationIssue">22059</meta:user-defined>
    <meta:user-defined meta:name="OVERHEIDop.WsbID/DC.identifier">wsb-2026-22059</meta:user-defined>
    <meta:user-defined meta:name="OVERHEIDop.versieInformatie"/>
  </office:meta>
</office:document-meta>
</file>