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wijderen van een duiker en dempen en graven van een watergang ter plaatse van Parallelweg te Opheusd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wijderen van een duiker en dempen en graven van een watergang ter plaatse van Parallelweg te Opheusden 
</text:p>
            <text:p text:style-name="common-al">Zaaknummer: 343377
</text:p>
            <text:p text:style-name="common-al">DSO verzoeknummer: 2026081900603
</text:p>
            <text:p text:style-name="common-al">Ontvangst aanvraag: 19-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3377</meta:user-defined>
    <meta:user-defined meta:name="DCTERMS.abstract">het verwijderen van een duiker en dempen en graven van een watergang ter plaatse van Parallelweg te Opheusden</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wijderen van een duiker en dempen en graven van een watergang ter plaatse van Parallelweg te Opheusden</meta:user-defined>
    <meta:user-defined meta:name="DCTERMS.W3CDTF/DCTERMS.available">2026-08-24</meta:user-defined>
    <meta:user-defined meta:name="DCTERMS.W3CDTF/OVERHEIDop.jaargang">2026</meta:user-defined>
    <meta:user-defined meta:name="OVERHEIDop.publicationIssue">22052</meta:user-defined>
    <meta:user-defined meta:name="OVERHEIDop.WsbID/DC.identifier">wsb-2026-22052</meta:user-defined>
    <meta:user-defined meta:name="OVERHEIDop.versieInformatie"/>
  </office:meta>
</office:document-meta>
</file>