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plaatsen van vloedschotten ter plaatse van Voorstraat 321 in Dor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08-2026 en geregistreerd onder zaaknummer  VTH202608-0320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04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4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320</meta:user-defined>
    <meta:user-defined meta:name="DCTERMS.abstract">het plaatsen van vloedschotten ter plaatse van Voorstraat 321 in Dor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plaatsen van vloedschotten ter plaatse van Voorstraat 321 in Dordrecht</meta:user-defined>
    <meta:user-defined meta:name="DCTERMS.W3CDTF/DCTERMS.available">2026-08-24</meta:user-defined>
    <meta:user-defined meta:name="DCTERMS.W3CDTF/OVERHEIDop.jaargang">2026</meta:user-defined>
    <meta:user-defined meta:name="OVERHEIDop.publicationIssue">22046</meta:user-defined>
    <meta:user-defined meta:name="OVERHEIDop.WsbID/DC.identifier">wsb-2026-22046</meta:user-defined>
    <meta:user-defined meta:name="OVERHEIDop.versieInformatie"/>
  </office:meta>
</office:document-meta>
</file>