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het uitvoeren van waterhuishoudkundige werkzaamheden ter hoogte van Spectrum nabij Neutronbaan in Roosendaal.</text:p>
      <text:section text:name="zakelijke-mededeling_id1-3-2" text:style-name="zakelijke-mededeling">
        <text:section text:name="zakelijke-mededeling-tekst_id1-3-2-1" text:style-name="zakelijke-mededeling-tekst">
          <text:section text:name="tekst_id1-3-2-1-1" text:style-name="tekst">
            <text:p text:style-name="common-al">Besluitnummer 1058624 ingevolge de Waterschapsverordening waterschap Brabantse Delta 2024 bekend gemaakt op 19 augustus 2026 voor het uitvoeren van werkzaamheden en het aanbrengen van voorzieningen ten behoeve van de nieuwbouw van een loods met kantoor ter hoogte van Spectrum en Neutronaan te Roosendaal.</text:p>
            <text:p text:style-name="common-al">
            <text:span text:style-name="nadrukvet">
              <text:span text:style-name="nadrukvet"/>
            </text:span>
          </text:p>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0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1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0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het uitvoeren van waterhuishoudkundige werkzaamheden ter hoogte van Spectrum nabij Neutronbaan in Roosendaal.</meta:user-defined>
    <meta:user-defined meta:name="DCTERMS.W3CDTF/DCTERMS.available">2026-08-21</meta:user-defined>
    <meta:user-defined meta:name="DCTERMS.W3CDTF/OVERHEIDop.jaargang">2026</meta:user-defined>
    <meta:user-defined meta:name="OVERHEIDop.externeBijlage">Besluit 1058624|exb-2026-29661</meta:user-defined>
    <meta:user-defined meta:name="OVERHEIDop.externeBijlage">1042972-A|exb-2026-29662</meta:user-defined>
    <meta:user-defined meta:name="OVERHEIDop.externeBijlage">1042972-B|exb-2026-29663</meta:user-defined>
    <meta:user-defined meta:name="OVERHEIDop.externeBijlage">1042972-C|exb-2026-29664</meta:user-defined>
    <meta:user-defined meta:name="OVERHEIDop.externeBijlage">25-044_DO10|exb-2026-29665</meta:user-defined>
    <meta:user-defined meta:name="OVERHEIDop.publicationIssue">22044</meta:user-defined>
    <meta:user-defined meta:name="OVERHEIDop.WsbID/DC.identifier">wsb-2026-22044</meta:user-defined>
    <meta:user-defined meta:name="OVERHEIDop.versieInformatie"/>
  </office:meta>
</office:document-meta>
</file>