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houden van een evenement ter hoogte van Eemmeerdijk, Gooimeerdijk-Oost, Gooimeerdijk-West en Oostvaardersdijk te Almer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het houden van een evenement ter hoogte van Eemmeerdijk, Gooimeerdijk-Oost, Gooimeerdijk-West en Oostvaardersdijk te Almere.</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17-08-2026 en geregistreerd onder zaaknummer 1019360.</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203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3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3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60</meta:user-defined>
    <meta:user-defined meta:name="DCTERMS.abstract">aanvraag vergunning (W): het houden van een evenement triathlon, thv Eemmeerdijk, Gooimeerdijk-Oost, Gooimeerdijk-West en Oostvaardersdijk, Almere</meta:user-defined>
    <dc:language>nl</dc:language>
    <meta:user-defined meta:name="OVERHEIDop.locatietype/OVERHEIDop.gebiedsmarkering">Vlak</meta:user-defined>
    <meta:user-defined meta:name="DC.title">Waterschap Zuiderzeeland – kennisgeving aanvraag omgevingsvergunning Omgevingswet voor het houden van een evenement ter hoogte van Eemmeerdijk, Gooimeerdijk-Oost, Gooimeerdijk-West en Oostvaardersdijk te Almere.</meta:user-defined>
    <meta:user-defined meta:name="DCTERMS.W3CDTF/DCTERMS.available">2026-08-21</meta:user-defined>
    <meta:user-defined meta:name="DCTERMS.W3CDTF/OVERHEIDop.jaargang">2026</meta:user-defined>
    <meta:user-defined meta:name="OVERHEIDop.publicationIssue">22034</meta:user-defined>
    <meta:user-defined meta:name="OVERHEIDop.WsbID/DC.identifier">wsb-2026-22034</meta:user-defined>
    <meta:user-defined meta:name="OVERHEIDop.versieInformatie"/>
  </office:meta>
</office:document-meta>
</file>