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Watervergunning van waterschap Brabantse Delta voor het uitvoeren van waterhuishoudkundige werkzaamheden ter hoogte van de Bulkenaarsestraat 2 - Thorbeceklaan 2 te Roosendaal.</text:p>
      <text:section text:name="zakelijke-mededeling_id1-3-2" text:style-name="zakelijke-mededeling">
        <text:section text:name="zakelijke-mededeling-tekst_id1-3-2-1" text:style-name="zakelijke-mededeling-tekst">
          <text:section text:name="tekst_id1-3-2-1-1" text:style-name="tekst">
            <text:p text:style-name="common-al">Besluitnummer 1062080 ingevolge de Waterschapsverordening waterschap Brabantse Delta 2024 bekend gemaakt op 19 augustus 2026 voor het tijdelijk neerleggen van een persleiding in de Ecologische Verbindingszone (EVZ) en a-oppervlaktewater (OVK03778 en OVK20688) op de percelen kadastraal bekend als gemeente Roosendaal (RSD00).</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20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21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20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Punt</meta:user-defined>
    <meta:user-defined meta:name="DC.title">Watervergunning van waterschap Brabantse Delta voor het uitvoeren van waterhuishoudkundige werkzaamheden ter hoogte van de Bulkenaarsestraat 2 - Thorbeceklaan 2 te Roosendaal.</meta:user-defined>
    <meta:user-defined meta:name="DCTERMS.W3CDTF/DCTERMS.available">2026-08-21</meta:user-defined>
    <meta:user-defined meta:name="DCTERMS.W3CDTF/OVERHEIDop.jaargang">2026</meta:user-defined>
    <meta:user-defined meta:name="OVERHEIDop.externeBijlage">Besluit 1062080|exb-2026-29653</meta:user-defined>
    <meta:user-defined meta:name="OVERHEIDop.externeBijlage">06521036556-A|exb-2026-29654</meta:user-defined>
    <meta:user-defined meta:name="OVERHEIDop.externeBijlage">06521036556-B|exb-2026-29655</meta:user-defined>
    <meta:user-defined meta:name="OVERHEIDop.externeBijlage">06521036556-C|exb-2026-29656</meta:user-defined>
    <meta:user-defined meta:name="OVERHEIDop.publicationIssue">22032</meta:user-defined>
    <meta:user-defined meta:name="OVERHEIDop.WsbID/DC.identifier">wsb-2026-22032</meta:user-defined>
    <meta:user-defined meta:name="OVERHEIDop.versieInformatie"/>
  </office:meta>
</office:document-meta>
</file>