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uitvoeren van kabelwerkzaamheden ter plaatse van Ambachtsweg 30 te And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uitvoeren van kabelwerkzaamheden ter plaatse van Ambachtsweg 30 te Andelst 
</text:p>
            <text:p text:style-name="common-al">Zaaknummer: 343325
</text:p>
            <text:p text:style-name="common-al">DSO verzoeknummer: 2026081900836
</text:p>
            <text:p text:style-name="common-al">Ontvangst aanvraag: 19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201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0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0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3325</meta:user-defined>
    <meta:user-defined meta:name="DCTERMS.abstract">het uitvoeren van kabelwerkzaamheden ter plaatse van Ambachtsweg 30 te Andels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uitvoeren van kabelwerkzaamheden ter plaatse van Ambachtsweg 30 te Andelst</meta:user-defined>
    <meta:user-defined meta:name="DCTERMS.W3CDTF/DCTERMS.available">2026-08-21</meta:user-defined>
    <meta:user-defined meta:name="DCTERMS.W3CDTF/OVERHEIDop.jaargang">2026</meta:user-defined>
    <meta:user-defined meta:name="OVERHEIDop.publicationIssue">22013</meta:user-defined>
    <meta:user-defined meta:name="OVERHEIDop.WsbID/DC.identifier">wsb-2026-22013</meta:user-defined>
    <meta:user-defined meta:name="OVERHEIDop.versieInformatie"/>
  </office:meta>
</office:document-meta>
</file>