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onttrekken van oppervlaktewater nabij de Hooge Polderweg 1 te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onttrekken van oppervlaktewater nabij de Hooge Polderweg 1 te Werkendam. 
</text:p>
            <text:p text:style-name="common-al">Zaaknummer: 327520
</text:p>
            <text:p text:style-name="common-al">DSO verzoeknummer: 2026033002159
</text:p>
            <text:p text:style-name="common-al">Start bezwaartermijn: 20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0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27520</meta:user-defined>
    <meta:user-defined meta:name="DCTERMS.abstract">het onttrekken van oppervlaktewater nabij de Hooge Polderweg 1 te Werkendam</meta:user-defined>
    <dc:language>nl</dc:language>
    <meta:user-defined meta:name="OVERHEIDop.locatietype/OVERHEIDop.gebiedsmarkering">Vlak</meta:user-defined>
    <meta:user-defined meta:name="DC.title">Waterschap Rivierenland - verlenen omgevingsvergunning voor het onttrekken van oppervlaktewater nabij de Hooge Polderweg 1 te Werken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22012</meta:user-defined>
    <meta:user-defined meta:name="OVERHEIDop.WsbID/DC.identifier">wsb-2026-22012</meta:user-defined>
    <meta:user-defined meta:name="OVERHEIDop.versieInformatie"/>
  </office:meta>
</office:document-meta>
</file>