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uitvoeren van kabelwerkzaamheden (glasvezel) ter plaatse van Hoekeinde 36 te Sleeuwij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uitvoeren van kabelwerkzaamheden (glasvezel) ter plaatse van Hoekeinde 36 te Sleeuwijk 
</text:p>
            <text:p text:style-name="common-al">Zaaknummer: 343324
</text:p>
            <text:p text:style-name="common-al">DSO verzoeknummer: 2026081900823
</text:p>
            <text:p text:style-name="common-al">Ontvangst aanvraag: 19-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201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1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1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3324</meta:user-defined>
    <meta:user-defined meta:name="DCTERMS.abstract">het uitvoeren van kabelwerkzaamheden (glasvezel) ter plaatse van Hoekeinde 36 te Sleeuwijk</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uitvoeren van kabelwerkzaamheden (glasvezel) ter plaatse van Hoekeinde 36 te Sleeuwijk</meta:user-defined>
    <meta:user-defined meta:name="DCTERMS.W3CDTF/DCTERMS.available">2026-08-21</meta:user-defined>
    <meta:user-defined meta:name="DCTERMS.W3CDTF/OVERHEIDop.jaargang">2026</meta:user-defined>
    <meta:user-defined meta:name="OVERHEIDop.publicationIssue">22011</meta:user-defined>
    <meta:user-defined meta:name="OVERHEIDop.WsbID/DC.identifier">wsb-2026-22011</meta:user-defined>
    <meta:user-defined meta:name="OVERHEIDop.versieInformatie"/>
  </office:meta>
</office:document-meta>
</file>