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het in stand houden van een dam met duiker, Het vergraven van A-oppervlaktewaterlichaam, Het aanbrengen van beplanting nabij De Vledders 1 in Eursinge</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het dagelijks bestuur van Waterschap Drents Overijsselse Delta een omgevingsvergunning wateractiviteit voor het in stand houden van een dam met duiker in A-oppervlaktewaterlichaam WO-92-26_A_1 en het vergraven van A-oppervlaktewaterlichaam WO-92_O2_1 inclusief beschermingszone en het aanbrengen van beplanting in A-oppervlaktewaterlichaam WO-92_O2_1 inclusief beschermingszone nabij De Vledders 1 in Eursinge (dossiernummer Z/26/077373). De vergunning is op 19 augustus 2026 verzonden naar de aanvrager. </text:p>
            <text:p text:style-name="common-al">
            <text:span text:style-name="nadrukvet">Informatie </text:span>
          </text:p>
            <text:p text:style-name="common-al">De omgevingsvergunning wateractiviteit en de daarbij behorende stukken liggen vanaf 19 augustus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Bezwaar </text:span>
          </text:p>
            <text:p text:style-name="common-al">Tot en met 30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7">
              <text:list-item text:style-override="id1-3-2-1-1-7-1">
                <text:number>1.</text:number>
                <text:p text:style-name="al">de naam en het adres van de indiener;</text:p>
              </text:list-item>
              <text:list-item text:style-override="id1-3-2-1-1-7-2">
                <text:number>2.</text:number>
                <text:p text:style-name="al">de dagtekening (datum) van het bezwaarschrift;</text:p>
              </text:list-item>
              <text:list-item text:style-override="id1-3-2-1-1-7-3">
                <text:number>3.</text:number>
                <text:p text:style-name="al">de gronden van het bezwaar;</text:p>
              </text:list-item>
              <text:list-item text:style-override="id1-3-2-1-1-7-4">
                <text:number>4.</text:number>
                <text:p text:style-name="al">een omschrijving van het besluit waartegen het bezwaar is gericht. </text:p>
              </text:list-item>
            </text:list>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Een per e-mail ingediend bezwaarschrift wordt niet in behandeling genomen.</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200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0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0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Omgevingsvergunning wateractiviteit voor het in stand houden van een dam met duiker, Het vergraven van A-oppervlaktewaterlichaam, Het aanbrengen van beplanting nabij De Vledders 1 in Eursinge</meta:user-defined>
    <meta:user-defined meta:name="DCTERMS.W3CDTF/DCTERMS.available">2026-08-21</meta:user-defined>
    <meta:user-defined meta:name="DCTERMS.W3CDTF/OVERHEIDop.jaargang">2026</meta:user-defined>
    <meta:user-defined meta:name="OVERHEIDop.publicationIssue">22001</meta:user-defined>
    <meta:user-defined meta:name="OVERHEIDop.WsbID/DC.identifier">wsb-2026-22001</meta:user-defined>
    <meta:user-defined meta:name="OVERHEIDop.versieInformatie"/>
  </office:meta>
</office:document-meta>
</file>