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aanvraag omgevingsvergunning voor het verplaatsen van bestaande duiker en aanleg van een kavelpad ter plaatse van Tielsestraat te Andelst</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een aanvraag voor een omgevingsvergunning voor wateractiviteiten ontvangen voor het verplaatsen van bestaande duiker en aanleg van een kavelpad ter plaatse van Tielsestraat te Andelst 
</text:p>
            <text:p text:style-name="common-al">Zaaknummer: 343311
</text:p>
            <text:p text:style-name="common-al">DSO verzoeknummer: 2026081900729
</text:p>
            <text:p text:style-name="common-al">Ontvangst aanvraag: 19-08-2026
</text:p>
            <text:p text:style-name="common-al">
            <text:span text:style-name="nadrukvet">Informatie: 
</text:span>
          </text:p>
            <text:p text:style-name="last-al">Voor meer informatie kunt u contact opnemen met de afdeling Vergunningen, Toezicht en Handhaving van Waterschap Rivierenland, bereikbaar via telefoonnummer 0344-649494 of e-mail vergunningen@wsrl.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199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9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9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343311</meta:user-defined>
    <meta:user-defined meta:name="DCTERMS.abstract">het verplaatsen van bestaande duiker en aanleg van een kavelpad ter plaatse van Tielsestraat te Andelst</meta:user-defined>
    <dc:language>nl</dc:language>
    <meta:user-defined meta:name="OVERHEIDop.locatietype/OVERHEIDop.gebiedsmarkering">Vlak</meta:user-defined>
    <meta:user-defined meta:name="DC.title">Waterschap Rivierenland - aanvraag omgevingsvergunning voor het verplaatsen van bestaande duiker en aanleg van een kavelpad ter plaatse van Tielsestraat te Andelst</meta:user-defined>
    <meta:user-defined meta:name="DCTERMS.W3CDTF/DCTERMS.available">2026-08-21</meta:user-defined>
    <meta:user-defined meta:name="DCTERMS.W3CDTF/OVERHEIDop.jaargang">2026</meta:user-defined>
    <meta:user-defined meta:name="OVERHEIDop.publicationIssue">21999</meta:user-defined>
    <meta:user-defined meta:name="OVERHEIDop.WsbID/DC.identifier">wsb-2026-21999</meta:user-defined>
    <meta:user-defined meta:name="OVERHEIDop.versieInformatie"/>
  </office:meta>
</office:document-meta>
</file>