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twerkbesluit voor het leggen van een kabel d.m.v. een boogzinker onder de weg en waterloop bij Wormerweg 13 in We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Besluit verzonden op: </text:span> 19-08-2026
				</text:p>
            <text:p text:style-name="common-al">
            <text:span text:style-name="nadrukvet"> Zaaknummer: </text:span> 2026070621898
				</text:p>
            <text:p text:style-name="common-al">
            <text:span text:style-name="nadrukvet"> Besluitkenmerk: </text:span> 99990000136102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het maatwerkbesluit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9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70621898</meta:user-defined>
    <meta:user-defined meta:name="DCTERMS.abstract">het leggen van een kabel d.m.v. een boogzinker onder de weg en waterloop bij Wormerweg 13 in Westbeemster</meta:user-defined>
    <dc:language>nl</dc:language>
    <meta:user-defined meta:name="OVERHEIDop.locatietype/OVERHEIDop.gebiedsmarkering">Punt</meta:user-defined>
    <meta:user-defined meta:name="DC.title">Maatwerkbesluit voor het leggen van een kabel d.m.v. een boogzinker onder de weg en waterloop bij Wormerweg 13 in Westbeemst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21995</meta:user-defined>
    <meta:user-defined meta:name="OVERHEIDop.WsbID/DC.identifier">wsb-2026-21995</meta:user-defined>
    <meta:user-defined meta:name="OVERHEIDop.versieInformatie"/>
  </office:meta>
</office:document-meta>
</file>