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groot onderhoud bestaande uit het vervangen van klinkerverharding, het aanleggen van plantvakken en het verplaatsen van 3 lichtmasten, aan de Oude Velperweg in Arnhe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groot onderhoud bestaande uit het vervangen van klinkerverharding, het aanleggen van plantvakken en het verplaatsen van 3 lichtmasten, aan de Oude Velperweg in Arnhem</text:p>
            <text:p text:style-name="common-al">Locatie: nabij de Molenbeek aan de Oude Velperweg Arnhem</text:p>
            <text:p text:style-name="common-al">Zaaknummer: DSO2026052200453</text:p>
            <text:p text:style-name="common-al">Datum bekendmaking besluit: 19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99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9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Verleende omgevingsvergunning wateractiviteit voor het uitvoeren van groot onderhoud bestaande uit het vervangen van klinkerverharding, het aanleggen van plantvakken en het verplaatsen van 3 lichtmasten, aan de Oude Velperweg in Arnhem</meta:user-defined>
    <meta:user-defined meta:name="DCTERMS.W3CDTF/DCTERMS.available">2026-08-21</meta:user-defined>
    <meta:user-defined meta:name="DCTERMS.W3CDTF/OVERHEIDop.jaargang">2026</meta:user-defined>
    <meta:user-defined meta:name="OVERHEIDop.publicationIssue">21994</meta:user-defined>
    <meta:user-defined meta:name="OVERHEIDop.WsbID/DC.identifier">wsb-2026-21994</meta:user-defined>
    <meta:user-defined meta:name="OVERHEIDop.versieInformatie"/>
  </office:meta>
</office:document-meta>
</file>