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een laagspanningskabel en een lagedruk gasleiding ter plaatse van Panneweg 6 in Oostvoorn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08-2026 en geregistreerd onder zaaknummer  VTH202608-031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9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311</meta:user-defined>
    <meta:user-defined meta:name="DCTERMS.abstract">het verwijderen en leggen van een laagspanningskabel en een lagedruk gasleiding ter plaatse van Panneweg 6 in Oostvoorn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een laagspanningskabel en een lagedruk gasleiding ter plaatse van Panneweg 6 in Oostvoorne</meta:user-defined>
    <meta:user-defined meta:name="DCTERMS.W3CDTF/DCTERMS.available">2026-08-21</meta:user-defined>
    <meta:user-defined meta:name="DCTERMS.W3CDTF/OVERHEIDop.jaargang">2026</meta:user-defined>
    <meta:user-defined meta:name="OVERHEIDop.publicationIssue">21991</meta:user-defined>
    <meta:user-defined meta:name="OVERHEIDop.WsbID/DC.identifier">wsb-2026-21991</meta:user-defined>
    <meta:user-defined meta:name="OVERHEIDop.versieInformatie"/>
  </office:meta>
</office:document-meta>
</file>