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het aanleggen van een natuurvriendelijke oever en het vervangen van een beschoeiing op de locatie Obbinklaan te Utrecht (code HDSR755282)</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voor het aanleggen van een natuurvriendelijke oever en het vervangen van een beschoeiing op de locatie Obbinklaan te Utrecht. Dit besluit is verzonden op 19 augustus 2026.</text:p>
            <text:p text:style-name="tussenkopcur">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30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21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98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8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8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755282</meta:user-defined>
    <meta:user-defined meta:name="DCTERMS.abstract">Verleende omgevingsvergunning voor het aanleggen van een natuurvriendelijke oever en het vervangen van een beschoeiing op de locatie Obbinklaan te Utrecht. </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Verleende omgevingsvergunning voor het aanleggen van een natuurvriendelijke oever en het vervangen van een beschoeiing op de locatie Obbinklaan te Utrecht (code HDSR755282)</meta:user-defined>
    <meta:user-defined meta:name="OVERHEIDop.datumEindeReactietermijn">2026-09-30</meta:user-defined>
    <meta:user-defined meta:name="OVERHEIDop.TilID/OVERHEIDop.terinzageleggingOP">til-2026-33140</meta:user-defined>
    <meta:user-defined meta:name="DCTERMS.W3CDTF/DCTERMS.available">2026-08-21</meta:user-defined>
    <meta:user-defined meta:name="DCTERMS.W3CDTF/OVERHEIDop.jaargang">2026</meta:user-defined>
    <meta:user-defined meta:name="OVERHEIDop.publicationIssue">21985</meta:user-defined>
    <meta:user-defined meta:name="OVERHEIDop.WsbID/DC.identifier">wsb-2026-21985</meta:user-defined>
    <meta:user-defined meta:name="OVERHEIDop.versieInformatie"/>
  </office:meta>
</office:document-meta>
</file>