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plaatsen van twee CTS'en in de zonering van een waterkring ter hoogte van Gerrit Bolkade in Zaan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9-08-2026
				</text:p>
            <text:p text:style-name="common-al">
            <text:span text:style-name="nadrukvet"> Zaaknummer: </text:span> 2026081922705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9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922705</meta:user-defined>
    <meta:user-defined meta:name="DCTERMS.abstract">het plaatsen van twee CTS'en in de zonering van een waterkring ter hoogte van Gerrit Bolkade in Zaandam</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plaatsen van twee CTS'en in de zonering van een waterkring ter hoogte van Gerrit Bolkade in Zaandam</meta:user-defined>
    <meta:user-defined meta:name="DCTERMS.W3CDTF/DCTERMS.available">2026-08-21</meta:user-defined>
    <meta:user-defined meta:name="DCTERMS.W3CDTF/OVERHEIDop.jaargang">2026</meta:user-defined>
    <meta:user-defined meta:name="OVERHEIDop.publicationIssue">21982</meta:user-defined>
    <meta:user-defined meta:name="OVERHEIDop.WsbID/DC.identifier">wsb-2026-21982</meta:user-defined>
    <meta:user-defined meta:name="OVERHEIDop.versieInformatie"/>
  </office:meta>
</office:document-meta>
</file>