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aanvraag omgevingsvergunning voor het uitvoeren van bodemonderzoek (9 sonderingen) voor herstructurering Biesboschhaven-Zuid te Werk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een aanvraag voor een omgevingsvergunning voor wateractiviteiten ontvangen voor het uitvoeren van bodemonderzoek (9 sonderingen) voor herstructurering Biesboschhaven-Zuid te Werkendam 
</text:p>
            <text:p text:style-name="common-al">Zaaknummer: 343292
</text:p>
            <text:p text:style-name="common-al">DSO verzoeknummer: 2026081900402
</text:p>
            <text:p text:style-name="common-al">Ontvangst aanvraag: 19-08-2026
</text:p>
            <text:p text:style-name="common-al">
            <text:span text:style-name="nadrukvet">Informatie: 
</text:span>
          </text:p>
            <text:p text:style-name="last-al">Voor meer informatie kunt u contact opnemen met de afdeling Vergunningen, Toezicht en Handhaving van Waterschap Rivierenland, bereikbaar via telefoonnummer 0344-649494 of e-mail vergunningen@wsrl.nl 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2198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98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98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343292</meta:user-defined>
    <meta:user-defined meta:name="DCTERMS.abstract">het uitvoeren van bodemonderzoek (9 sonderingen) voor herstructurering Biesboschhaven-Zuid te Werkenda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Waterschap Rivierenland - aanvraag omgevingsvergunning voor het uitvoeren van bodemonderzoek (9 sonderingen) voor herstructurering Biesboschhaven-Zuid te Werken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21981</meta:user-defined>
    <meta:user-defined meta:name="OVERHEIDop.WsbID/DC.identifier">wsb-2026-21981</meta:user-defined>
    <meta:user-defined meta:name="OVERHEIDop.versieInformatie"/>
  </office:meta>
</office:document-meta>
</file>