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tijdelijk onttrekken en lozen van grondwater op secundair water 419646 ter plaatse van Park 15 nabij Linie te Oosterhout Valburg sectie L nummer 3207</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tijdelijk onttrekken en lozen van grondwater op secundair water 419646 ter plaatse van Park 15 nabij Linie te Oosterhout Valburg sectie L nummer 3207. 
</text:p>
            <text:p text:style-name="common-al">Zaaknummer: 336016
</text:p>
            <text:p text:style-name="common-al">DSO verzoeknummer: 2026061201693
</text:p>
            <text:p text:style-name="common-al">Start bezwaartermijn: 20-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9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6016</meta:user-defined>
    <meta:user-defined meta:name="DCTERMS.abstract">het tijdelijk onttrekken en lozen van grondwater op secundair water 419646 ter plaatse van Park 15 nabij Linie te Oosterhout Valburg L 3207</meta:user-defined>
    <dc:language>nl</dc:language>
    <meta:user-defined meta:name="OVERHEIDop.locatietype/OVERHEIDop.gebiedsmarkering">Vlak</meta:user-defined>
    <meta:user-defined meta:name="DC.title">Waterschap Rivierenland - verlenen omgevingsvergunning voor het tijdelijk onttrekken en lozen van grondwater op secundair water 419646 ter plaatse van Park 15 nabij Linie te Oosterhout Valburg sectie L nummer 3207</meta:user-defined>
    <meta:user-defined meta:name="DCTERMS.W3CDTF/DCTERMS.available">2026-08-21</meta:user-defined>
    <meta:user-defined meta:name="DCTERMS.W3CDTF/OVERHEIDop.jaargang">2026</meta:user-defined>
    <meta:user-defined meta:name="OVERHEIDop.publicationIssue">21979</meta:user-defined>
    <meta:user-defined meta:name="OVERHEIDop.WsbID/DC.identifier">wsb-2026-21979</meta:user-defined>
    <meta:user-defined meta:name="OVERHEIDop.versieInformatie"/>
  </office:meta>
</office:document-meta>
</file>