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plaatsen van een stuw in watergang Nieuwe Waterleiding nabij de Droebertweg in Lievel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plaatsen van een stuw in watergang Nieuwe Waterleiding nabij de Droebertweg in Lievelde</text:p>
            <text:p text:style-name="common-al">Locatie: nabij de Droebertweg in Lievelde</text:p>
            <text:p text:style-name="common-al">Zaaknummer: DSO2026070601587</text:p>
            <text:p text:style-name="common-al">Datum bekendmaking besluit: 19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97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7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7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e omgevingsvergunning wateractiviteit voor het plaatsen van een stuw in watergang Nieuwe Waterleiding nabij de Droebertweg in Lievelde</meta:user-defined>
    <meta:user-defined meta:name="DCTERMS.W3CDTF/DCTERMS.available">2026-08-21</meta:user-defined>
    <meta:user-defined meta:name="DCTERMS.W3CDTF/OVERHEIDop.jaargang">2026</meta:user-defined>
    <meta:user-defined meta:name="OVERHEIDop.publicationIssue">21976</meta:user-defined>
    <meta:user-defined meta:name="OVERHEIDop.WsbID/DC.identifier">wsb-2026-21976</meta:user-defined>
    <meta:user-defined meta:name="OVERHEIDop.versieInformatie"/>
  </office:meta>
</office:document-meta>
</file>