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van een bushalte in de beschermingszone bij een a-watergang en het graven en dempen van een a-watergang nabij Laaghemaal te Rosmal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plaatsen van een bushalte in de beschermingszone bij een a-watergang en het graven en dempen van een a-watergang nabij Laaghemaal te Rosmalen. Het zaaknummer is 0654843461.</text:p>
            <text:p text:style-name="common-al">
            <text:span text:style-name="nadrukvet">Besluitdatum:</text:span> 19-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30-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97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43461</meta:user-defined>
    <meta:user-defined meta:name="DCTERMS.abstract">Aanleg bushalte, Beschermingszone, A-watergang, nabij Den-Uylborch, Rosmalen</meta:user-defined>
    <dc:language>nl</dc:language>
    <meta:user-defined meta:name="OVERHEIDop.locatietype/OVERHEIDop.gebiedsmarkering">Vlak</meta:user-defined>
    <meta:user-defined meta:name="DC.title">Omgevingsvergunning verleend voor het plaatsen van een bushalte in de beschermingszone bij een a-watergang en het graven en dempen van een a-watergang nabij Laaghemaal te Rosmalen</meta:user-defined>
    <meta:user-defined meta:name="DCTERMS.W3CDTF/DCTERMS.available">2026-08-21</meta:user-defined>
    <meta:user-defined meta:name="DCTERMS.W3CDTF/OVERHEIDop.jaargang">2026</meta:user-defined>
    <meta:user-defined meta:name="OVERHEIDop.publicationIssue">21971</meta:user-defined>
    <meta:user-defined meta:name="OVERHEIDop.WsbID/DC.identifier">wsb-2026-21971</meta:user-defined>
    <meta:user-defined meta:name="OVERHEIDop.versieInformatie"/>
  </office:meta>
</office:document-meta>
</file>