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aanleggen van een tijdelijke dam met duiker op de locatie bij Noord IJsseldijk 26-2 te IJsselstein met code HDSR755279</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aanleggen van een tijdelijke dam met duiker op de locatie bij Noord IJsseldijk 26-2 te IJsselstein. De melding is ontvangen op 29 juli 2026 en geregistreerd onder zaak 755279.</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span text:style-name="nadrukvet"/></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1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7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454</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aanleggen van een tijdelijke dam met duiker op de locatie bij Noord IJsseldijk 26-2 te IJsselstein met code HDSR755279</meta:user-defined>
    <meta:user-defined meta:name="DCTERMS.W3CDTF/DCTERMS.available">2026-08-21</meta:user-defined>
    <meta:user-defined meta:name="DCTERMS.W3CDTF/OVERHEIDop.jaargang">2026</meta:user-defined>
    <meta:user-defined meta:name="OVERHEIDop.publicationIssue">21970</meta:user-defined>
    <meta:user-defined meta:name="OVERHEIDop.WsbID/DC.identifier">wsb-2026-21970</meta:user-defined>
    <meta:user-defined meta:name="OVERHEIDop.versieInformatie"/>
  </office:meta>
</office:document-meta>
</file>