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het legaliseren van een taludtrap, een pergola en beplanting op een waterkering op de locatie Jacob Barneveldstraat 89 in Linschoten (code HDSR755721)</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voor het legaliseren van een taludtrap, een pergola en beplanting op een waterkering op de locatie Jacob Barneveldstraat 89 in Linschoten. Dit besluit is verzonden op 19 augustus 2026.</text:p>
            <text:p text:style-name="tussenkopcur">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30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21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6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6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755721</meta:user-defined>
    <meta:user-defined meta:name="DCTERMS.abstract">Verleende omgevingsvergunning voor het legaliseren van een taludtrap, een pergola en beplanting op een waterkering op de locatie Jacob Barneveldstraat 89 in Linschoten. </meta:user-defined>
    <dc:language>nl</dc:language>
    <meta:user-defined meta:name="OVERHEIDop.locatietype/OVERHEIDop.gebiedsmarkering">Adres</meta:user-defined>
    <meta:user-defined meta:name="DC.title">Hoogheemraadschap De Stichtse Rijnlanden – Verleende omgevingsvergunning voor het legaliseren van een taludtrap, een pergola en beplanting op een waterkering op de locatie Jacob Barneveldstraat 89 in Linschoten (code HDSR755721)</meta:user-defined>
    <meta:user-defined meta:name="OVERHEIDop.datumEindeReactietermijn">2026-09-30</meta:user-defined>
    <meta:user-defined meta:name="OVERHEIDop.TilID/OVERHEIDop.terinzageleggingOP">til-2026-33106</meta:user-defined>
    <meta:user-defined meta:name="DCTERMS.W3CDTF/DCTERMS.available">2026-08-21</meta:user-defined>
    <meta:user-defined meta:name="DCTERMS.W3CDTF/OVERHEIDop.jaargang">2026</meta:user-defined>
    <meta:user-defined meta:name="OVERHEIDop.publicationIssue">21969</meta:user-defined>
    <meta:user-defined meta:name="OVERHEIDop.WsbID/DC.identifier">wsb-2026-21969</meta:user-defined>
    <meta:user-defined meta:name="OVERHEIDop.versieInformatie"/>
  </office:meta>
</office:document-meta>
</file>