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plaatsen van 2 duikers ter plaatse van Parallelweg-Oost te Lien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plaatsen van 2 duikers ter plaatse van Parallelweg-Oost te Lienden 
</text:p>
            <text:p text:style-name="common-al">Zaaknummer: 343285
</text:p>
            <text:p text:style-name="common-al">DSO verzoeknummer: 2026081900120
</text:p>
            <text:p text:style-name="common-al">Ontvangst aanvraag: 19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9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3285</meta:user-defined>
    <meta:user-defined meta:name="DCTERMS.abstract">het plaatsen van 2 duikers ter plaatse van Parallelweg-Oost te Lienden</meta:user-defined>
    <dc:language>nl</dc:language>
    <meta:user-defined meta:name="OVERHEIDop.locatietype/OVERHEIDop.gebiedsmarkering">Vlak</meta:user-defined>
    <meta:user-defined meta:name="DC.title">Waterschap Rivierenland - aanvraag omgevingsvergunning voor het plaatsen van 2 duikers ter plaatse van Parallelweg-Oost te Lien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68</meta:user-defined>
    <meta:user-defined meta:name="OVERHEIDop.WsbID/DC.identifier">wsb-2026-21968</meta:user-defined>
    <meta:user-defined meta:name="OVERHEIDop.versieInformatie"/>
  </office:meta>
</office:document-meta>
</file>