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tijdelijk aanleggen en behouden van een leiding voor een overstort installatie over een regionale waterkering en beschermingszone A en het aanleggen van een tijdelijke brug over de a-watergang nabij Overstortweg te Waalwijk</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tijdelijk aanleggen en behouden van een leiding voor een overstort installatie over een regionale waterkering en beschermingszone A en het aanleggen van een tijdelijke brug over de a-watergang nabij Overstortweg te Waalwijk. Het zaaknummer is 0654823337.</text:p>
            <text:p text:style-name="common-al">
            <text:span text:style-name="nadrukvet">Besluitdatum:</text:span> 19-08-2026</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30-9-2026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196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6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6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823337</meta:user-defined>
    <meta:user-defined meta:name="DCTERMS.abstract">Kabels en leidingen, GOL, Regionale waterkering, Overstortweg Waalwijk</meta:user-defined>
    <dc:language>nl</dc:language>
    <meta:user-defined meta:name="OVERHEIDop.locatietype/OVERHEIDop.gebiedsmarkering">Vlak</meta:user-defined>
    <meta:user-defined meta:name="DC.title">Omgevingsvergunning verleend voor het tijdelijk aanleggen en behouden van een leiding voor een overstort installatie over een regionale waterkering en beschermingszone A en het aanleggen van een tijdelijke brug over de a-watergang nabij Overstortweg te Waalwijk</meta:user-defined>
    <meta:user-defined meta:name="DCTERMS.W3CDTF/DCTERMS.available">2026-08-21</meta:user-defined>
    <meta:user-defined meta:name="DCTERMS.W3CDTF/OVERHEIDop.jaargang">2026</meta:user-defined>
    <meta:user-defined meta:name="OVERHEIDop.publicationIssue">21966</meta:user-defined>
    <meta:user-defined meta:name="OVERHEIDop.WsbID/DC.identifier">wsb-2026-21966</meta:user-defined>
    <meta:user-defined meta:name="OVERHEIDop.versieInformatie"/>
  </office:meta>
</office:document-meta>
</file>