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voor het uitvoeren van boringen ten behoeve van hoogspanningsverbindingen van Tennet voor de locatie nabij A.G. Wildervanckweg te Ter Apelkanaal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het uitvoeren van boringen ten behoeve van hoogspanningsverbinding van Tennet voor de locatie nabij A.G. Wildervanckweg te Ter Apelkanaal. De aanvraag is ontvangen op</text:p>
            <text:p text:style-name="common-al">18 augustus 2026 en geregistreerd onder zaak HAS2026_Z62712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196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Lijn</meta:user-defined>
    <meta:user-defined meta:name="DC.title">Kennisgeving aanvraag omgevingsvergunning voor een wateractiviteit voor het uitvoeren van boringen ten behoeve van hoogspanningsverbindingen van Tennet voor de locatie nabij A.G. Wildervanckweg te Ter Apelkanaal - waterschap Hunze en Aa’s</meta:user-defined>
    <meta:user-defined meta:name="DCTERMS.W3CDTF/DCTERMS.available">2026-08-21</meta:user-defined>
    <meta:user-defined meta:name="DCTERMS.W3CDTF/OVERHEIDop.jaargang">2026</meta:user-defined>
    <meta:user-defined meta:name="OVERHEIDop.publicationIssue">21965</meta:user-defined>
    <meta:user-defined meta:name="OVERHEIDop.WsbID/DC.identifier">wsb-2026-21965</meta:user-defined>
    <meta:user-defined meta:name="OVERHEIDop.versieInformatie"/>
  </office:meta>
</office:document-meta>
</file>