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1531 voor het aanbrengen en hebben van een mantelbuis nabij Dammekant 2e Bodegraven.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maatwerkvoorschrift voor een wateractiviteit verleend. Rijnland geeft hiermee toestemming voor het middels een boogzinker aanbrengen en hebben van een Ø 63 mm PE100 SDR 11 mantelbuis in de kern- en beschermingszone van de waterkering nabij Dammekant 2a te Bodegraven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 </text:p>
            <text:p text:style-name="common-al">U kunt Rijnland tot 1 okto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9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31531 voor het aanbrengen en hebben van een mantelbuis nabij Dammekant 2e Bodegraven.</meta:user-defined>
    <meta:user-defined meta:name="OVERHEIDop.datumEindeReactietermijn">2026-10-01</meta:user-defined>
    <meta:user-defined meta:name="OVERHEIDop.TilID/OVERHEIDop.terinzageleggingOP">til-2026-33092</meta:user-defined>
    <meta:user-defined meta:name="DCTERMS.W3CDTF/DCTERMS.available">2026-08-21</meta:user-defined>
    <meta:user-defined meta:name="DCTERMS.W3CDTF/OVERHEIDop.jaargang">2026</meta:user-defined>
    <meta:user-defined meta:name="OVERHEIDop.publicationIssue">21963</meta:user-defined>
    <meta:user-defined meta:name="OVERHEIDop.WsbID/DC.identifier">wsb-2026-21963</meta:user-defined>
    <meta:user-defined meta:name="OVERHEIDop.versieInformatie"/>
  </office:meta>
</office:document-meta>
</file>