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legaliseren van beplanting en verharding bij een waterkering op de locatie bij Jacob Barneveldstraat 85 in Linschoten met code HDSR758356.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legaliseren van beplanting en verharding bij een waterkering op de locatie bij Jacob Barneveldstraat 85 in Linschoten. Deze aanvraag is ontvangen op 18 augustus 2026 en geregistreerd onder zaak 758356.</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1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389</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legaliseren van beplanting en verharding bij een waterkering op de locatie bij Jacob Barneveldstraat 85 in Linschoten met code HDSR758356.</meta:user-defined>
    <meta:user-defined meta:name="DCTERMS.W3CDTF/DCTERMS.available">2026-08-21</meta:user-defined>
    <meta:user-defined meta:name="DCTERMS.W3CDTF/OVERHEIDop.jaargang">2026</meta:user-defined>
    <meta:user-defined meta:name="OVERHEIDop.publicationIssue">21959</meta:user-defined>
    <meta:user-defined meta:name="OVERHEIDop.WsbID/DC.identifier">wsb-2026-21959</meta:user-defined>
    <meta:user-defined meta:name="OVERHEIDop.versieInformatie"/>
  </office:meta>
</office:document-meta>
</file>