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aanleggen en verbreden van dammen met duiker op de locatie nabij Reijerscop 11 in Harmelen (code HDSR75723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aanleggen en verbreden van dammen met duiker op de locatie nabij Reijerscop 11 in Harmelen. Dit besluit is verzonden op 19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1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7237</meta:user-defined>
    <meta:user-defined meta:name="DCTERMS.abstract">Verleende omgevingsvergunning voor het aanleggen en verbreden van dammen met duiker op de locatie nabij Reijerscop 11 in Harmelen. </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het aanleggen en verbreden van dammen met duiker op de locatie nabij Reijerscop 11 in Harmelen (code HDSR757237)</meta:user-defined>
    <meta:user-defined meta:name="OVERHEIDop.datumEindeReactietermijn">2026-09-30</meta:user-defined>
    <meta:user-defined meta:name="OVERHEIDop.TilID/OVERHEIDop.terinzageleggingOP">til-2026-33087</meta:user-defined>
    <meta:user-defined meta:name="DCTERMS.W3CDTF/DCTERMS.available">2026-08-21</meta:user-defined>
    <meta:user-defined meta:name="DCTERMS.W3CDTF/OVERHEIDop.jaargang">2026</meta:user-defined>
    <meta:user-defined meta:name="OVERHEIDop.publicationIssue">21956</meta:user-defined>
    <meta:user-defined meta:name="OVERHEIDop.WsbID/DC.identifier">wsb-2026-21956</meta:user-defined>
    <meta:user-defined meta:name="OVERHEIDop.versieInformatie"/>
  </office:meta>
</office:document-meta>
</file>